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f6be9323e219054457b9e0281534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rduino.stackexchange.com/questions/78552/wiring-up-an-esp-01-to-nano?answertab=votes#tab-top" text:style-name="Internet_20_link" text:visited-style-name="Visited_20_Internet_20_Link">https://arduino.stackexchange.com/questions/78552/wiring-up-an-esp-01-to-nano?answertab=votes#tab-top</text:a></text:p>
      <text:p text:style-name="Text_20_body"><text:a xlink:type="simple" xlink:href="https://www.electronicslovers.com/2017/11/learn-how-to-setup-wifi-module-esp8266.html" text:style-name="Internet_20_link" text:visited-style-name="Visited_20_Internet_20_Link">https://www.electronicslovers.com/2017/11/learn-how-to-setup-wifi-module-esp8266.html</text:a></text:p>
      <text:p text:style-name="Text_20_body"><text:a xlink:type="simple" xlink:href="https://www.youtube.com/watch?v=YKn2ZXYb_EI" text:style-name="Internet_20_link" text:visited-style-name="Visited_20_Internet_20_Link">https://www.youtube.com/watch?v=YKn2ZXYb_EI</text:a></text:p>
      <text:p text:style-name="Text_20_body"><text:bookmark text:name="public:arduino:esp01"/>arduino nano esp8266 esp 01 wifi</text:p>
      <text:p text:style-name="Text_20_body"><text:span text:style-name="Strong_20_Emphasis">use buck converter (LM2596) for 3.3v</text:span>
<draw:frame draw:style-name="mediacenter" draw:name="nanoesp01cablage.jpg Legend" text:anchor-type="paragraph" draw:z-index="0" svg:width="26.458333333333cm" style:rel-width="100%"><draw:text-box><text:p text:style-name="legendcenter"><draw:frame draw:style-name="mediacenter" draw:name="nanoesp01cablage.jpg" text:anchor-type="paragraph" draw:z-index="0" svg:width="26.458333333333cm" style:rel-width="100%" svg:height="14.102291666667cm" style:rel-height="scale"><draw:image xlink:href="Pictures/85f6be9323e219054457b9e028153418.jpg" xlink:type="simple" xlink:show="embed" xlink:actuate="onLoad"/></draw:frame>nanoesp01cablage.jpg</text:p></draw:text-box></draw:frame></text:p>
      <text:list text:style-name="List_20_1" text:continue-numbering="false">
        <text:list-item>
          <text:p text:style-name="List_20_1_Content_First"> There is a bug in the code:</text:p>
        </text:list-item>
        <text:list-item>
          <text:p text:style-name="List_20_1_Content"> SoftwareSerial softSerial(3, 2); <text:span text:style-name="Emphasis"> RX, TX
  * should be
  * SoftwareSerial softSerial(2, 3); </text:span> RX, TX</text:p>
        </text:list-item>
        <text:list-item>
          <text:p text:style-name="List_20_1_Content"> Also the suggested baud rate of 9600 doesnt seem to work, adjust to 115200 and go from there. Once you get a receiving signal, run the following to adjust the 01's baud to 9600:</text:p>
        </text:list-item>
        <text:list-item>
          <text:p text:style-name="List_20_1_Content"> AT+UART_DEF=9600,8,1,0,0 </text:p>
        </text:list-item>
        <text:list-item>
          <text:p text:style-name="List_20_1_Content_Last"> After this, reflash your nano with serial bauds set to 9600 and you should be able to send AT commands over your Nano to the ESP-01 via 9600 baud</text:p>
        </text:list-item>
      </text:list>
      <text:p text:style-name="Preformatted_20_Text">#include &lt;SoftwareSerial.h&gt;<text:line-break/>SoftwareSerial softSerial(2, 3); // RX, TX<text:line-break/> <text:line-break/>void setup() <text:line-break/>{<text:line-break/><text:s text:c="2"/>uint32_t baud = 9600;<text:line-break/><text:s text:c="2"/>Serial.begin(baud);<text:line-break/><text:s text:c="2"/>softSerial.begin(baud);<text:line-break/><text:s text:c="2"/>Serial.print("SETUP!! @");<text:line-break/><text:s text:c="2"/>Serial.println(baud);<text:line-break/>}<text:line-break/> <text:line-break/>void loop() <text:line-break/>{<text:line-break/><text:s text:c="4"/>while(softSerial.available() &gt; 0) <text:line-break/><text:s text:c="4"/>{<text:line-break/><text:s text:c="6"/>char a = softSerial.read();<text:line-break/><text:s text:c="6"/>if(a =='\0')<text:line-break/><text:s text:c="8"/>continue;<text:line-break/><text:s text:c="6"/>if(a != 'r' &amp;&amp; a != 'n' &amp;&amp; (a &lt; 32))<text:line-break/><text:s text:c="8"/>continue;<text:line-break/><text:s text:c="6"/>Serial.print(a);<text:line-break/><text:s text:c="4"/>}<text:line-break/><text:s text:c="4"/><text:line-break/><text:s text:c="4"/>while(Serial.available() &gt; 0)<text:line-break/><text:s text:c="4"/>{<text:line-break/><text:s text:c="6"/>char a = Serial.read();<text:line-break/><text:s text:c="6"/>Serial.write(a);<text:line-break/><text:s text:c="6"/>softSerial.write(a);<text:line-break/><text:s text:c="4"/>}<text:line-break/>}</text:p>
      <text:list text:style-name="List_20_1" text:continue-numbering="false">
        <text:list-item>
          <text:p text:style-name="List_20_1_Content_First"> AT – Will give OK on the serial monitor, if Not just unplug vcc Pin of ESP8266 Module for a moment and reconnect again.</text:p>
        </text:list-item>
        <text:list-item>
          <text:p text:style-name="List_20_1_Content"> Send AT+RST – Command to Restart module / Optional Command</text:p>
        </text:list-item>
        <text:list-item>
          <text:p text:style-name="List_20_1_Content"> Send AT+GMR – To get the firmware version</text:p>
        </text:list-item>
        <text:list-item>
          <text:p text:style-name="List_20_1_Content"> Send AT+CWMODE? – Set Module to a Dual Mode Sucha as Standalone + Access Point mode.</text:p>
        </text:list-item>
        <text:list-item>
          <text:p text:style-name="List_20_1_Content"> Send AT+CWLAP – Command to Search Nearby Wifi Access Point. Find your Wifi Name in the Search Result.</text:p>
        </text:list-item>
        <text:list-item>
          <text:p text:style-name="List_20_1_Content"> Send AT+CWJAP=”Your Wifi Name”,”Your Wifi Password” – Command to Connect to WIFI.</text:p>
        </text:list-item>
        <text:list-item>
          <text:p text:style-name="List_20_1_Content_Last"> Send AT+CIFSR – Command to Check Allocated Ip given by your Wifi to your ESP8266 Module/Optional Comman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0:56</meta:creation-date>
    <dc:creator>Generated</dc:creator>
    <dc:date>2026-09-08T23::00:56</dc:date>
    <dc:language>en-US</dc:language>
    <meta:editing-cycles>1</meta:editing-cycles>
    <meta:editing-duration>PT0S</meta:editing-duration>
    <dc:title>public:arduino:esp01</dc:title>
  </office:meta>
</office:document-meta>
</file>