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69151696d13322bf5a744f2178b9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nformatique:ordinateur_perso"/><text:bookmark-start text:name="__RefHeading___version_1"/><text:bookmark-start text:name="version"/>Version<text:bookmark-end text:name="__RefHeading___version_1"/><text:bookmark-end text:name="version"/></text:h>
      <text:p text:style-name="Preformatted_20_Text">su david<text:line-break/>lsb_release -a<text:line-break/></text:p>
      <text:p text:style-name="Text_20_body">Distributor ID: Ubuntu<text:line-break/>
Description: Ubuntu 18.04.1 LTS<text:line-break/>
Release: 18.04<text:line-break/>
Codename: bionic</text:p>
      <text:p text:style-name="Preformatted_20_Text">sudo add-apt-repository "deb http://archive.ubuntu.com/ubuntu $(lsb_release -sc) main universe restricted multiverse"<text:line-break/></text:p>
      <text:h text:style-name="Heading_20_2" text:outline-level="2"><text:bookmark-start text:name="__RefHeading___color_prompt_2"/><text:bookmark-start text:name="color_prompt"/>color prompt<text:bookmark-end text:name="__RefHeading___color_prompt_2"/><text:bookmark-end text:name="color_prompt"/></text:h>
      <text:p text:style-name="Text_20_body">ajoutezr dans le bashrc</text:p>
      <text:p text:style-name="Preformatted_20_Text">export PS1="\[\e[32m\][\[\e[m\]\[\e[31m\]\u\[\e[m\]\[\e[33m\]@\[\e[m\]\[\e[32m\]\h\[\m\]]\[\e[m\]\[\e[32;47m\]\\$\[\e[m\] "<text:line-break/>alias ls='ls --color'<text:line-break/></text:p>
      <text:h text:style-name="Heading_20_2" text:outline-level="2"><text:bookmark-start text:name="__RefHeading___chrome_desactive_trousseau_3"/><text:bookmark-start text:name="chrome_desactive_trousseau"/>Chrome desactive trousseau<text:bookmark-end text:name="__RefHeading___chrome_desactive_trousseau_3"/><text:bookmark-end text:name="chrome_desactive_trousseau"/></text:h>
      <text:p text:style-name="Preformatted_20_Text">sudo chmod a-x /usr/bin/gnome-keyring*<text:line-break/></text:p>
      <text:h text:style-name="Heading_20_2" text:outline-level="2"><text:bookmark-start text:name="__RefHeading___mount_disk_4"/><text:bookmark-start text:name="mount_disk"/>Mount disk<text:bookmark-end text:name="__RefHeading___mount_disk_4"/><text:bookmark-end text:name="mount_disk"/></text:h>
      <text:p text:style-name="Preformatted_20_Text">sudo mkdir /mnt/cyclops<text:line-break/>sudo mkdir /mnt/magneto<text:line-break/>sudo mkdir /mnt/diablo<text:line-break/><text:line-break/>sudo apt install pmount<text:line-break/><text:line-break/>sudo mount /dev/disk/by-label/cyclops<text:s text:c="2"/>/mnt/cyclops<text:line-break/>sudo mount /dev/disk/by-label/magneto<text:s text:c="2"/>/mnt/magneto<text:line-break/>sudo mount /dev/disk/by-label/diablo<text:s text:c="2"/>/mnt/diablo<text:line-break/></text:p>
      <text:h text:style-name="Heading_20_2" text:outline-level="2"><text:bookmark-start text:name="__RefHeading___ssh_5"/><text:bookmark-start text:name="ssh"/>SSH<text:bookmark-end text:name="__RefHeading___ssh_5"/><text:bookmark-end text:name="ssh"/></text:h>
      <text:p text:style-name="Preformatted_20_Text">sudo apt install openssh-server<text:line-break/>sudo apt install fail2ban<text:line-break/>sudo cp /etc/fail2ban/jail.conf /etc/fail2ban/jail.local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line-break/>
ssh-keygen -t rsa -b 4096 -C david20180919@home.server<text:line-break/></text:p></table:table-cell></table:table-row></table:table></draw:text-box></draw:frame></text:p>
      <text:h text:style-name="Heading_20_3" text:outline-level="3"><text:bookmark-start text:name="__RefHeading___restaure_config_6"/><text:bookmark-start text:name="restaure_config"/>restaure config<text:bookmark-end text:name="__RefHeading___restaure_config_6"/><text:bookmark-end text:name="restaure_config"/></text:h>
      <text:p text:style-name="Preformatted_20_Text">cat /mnt/magneto/warehouse/backup_sickrage/id_rsa.pub&gt;&gt; ~/.ssh/authorized_keys​​​<text:line-break/>sudo cp /mnt/magneto/warehouse/backup_sickrage/authorized_keys​​​ /home/david/.ssh<text:line-break/>chmod 600 /home/david/.ssh/authorized_keys<text:line-break/>sudo cp /mnt/magneto/warehouse/backup_sickrage/sshd_config<text:s text:c="2"/>/etc/ssh/<text:line-break/>sudo cp /mnt/magneto/warehouse/backup_sickrage/jail.local<text:s text:c="2"/>/etc/fail2ban/<text:line-break/>systemctl restart sshd.service<text:line-break/></text:p>
      <text:p text:style-name="Text_20_body">installer la clé prive sur le clients (windows putty)</text:p>
      <text:h text:style-name="Heading_20_3" text:outline-level="3"><text:bookmark-start text:name="__RefHeading___sauvegarde_config_7"/><text:bookmark-start text:name="sauvegarde_config"/>sauvegarde config<text:bookmark-end text:name="__RefHeading___sauvegarde_config_7"/><text:bookmark-end text:name="sauvegarde_config"/></text:h>
      <text:p text:style-name="Preformatted_20_Text">cp /home/david/.ssh/authorized_keys /mnt/magneto/warehouse/backup_sickrage<text:line-break/>cp /home/david/.ssh/id_rsa /mnt/magneto/warehouse/backup_sickrage<text:line-break/>cp /home/david/.ssh/id_rsa.pub /mnt/magneto/warehouse/backup_sickrage<text:line-break/>cp /etc/ssh/sshd_config /mnt/magneto/warehouse/backup_sickrage<text:line-break/>sudo cp /etc/fail2ban/jail.local<text:s text:c="2"/>/mnt/magneto/warehouse/backup_sickrage<text:line-break/></text:p>
      <text:h text:style-name="Heading_20_2" text:outline-level="2"><text:bookmark-start text:name="__RefHeading___empty_trash_8"/><text:bookmark-start text:name="empty_trash"/>Empty Trash<text:bookmark-end text:name="__RefHeading___empty_trash_8"/><text:bookmark-end text:name="empty_trash"/></text:h>
      <text:p text:style-name="Preformatted_20_Text">sudo apt-get install trash-cli<text:line-break/></text:p>
      <text:h text:style-name="Heading_20_2" text:outline-level="2"><text:bookmark-start text:name="__RefHeading___desactiver_ecran_de_veille_9"/><text:bookmark-start text:name="desactiver_ecran_de_veille"/>desactiver ecran de veille<text:bookmark-end text:name="__RefHeading___desactiver_ecran_de_veille_9"/><text:bookmark-end text:name="desactiver_ecran_de_veille"/></text:h>
      <text:p text:style-name="Preformatted_20_Text">sur le desktop ubuntu : launch parametre puis<text:s text:c="2"/>energie -&gt; ecran noir = jamais<text:line-break/></text:p>
      <text:h text:style-name="Heading_20_2" text:outline-level="2"><text:bookmark-start text:name="__RefHeading___retailer_le_swap_​a_6gb_10"/><text:bookmark-start text:name="retailer_le_swap_​a_6gb"/>Retailer le Swap ​a 6Gb<text:bookmark-end text:name="__RefHeading___retailer_le_swap_​a_6gb_10"/><text:bookmark-end text:name="retailer_le_swap_​a_6gb"/></text:h>
      <text:p text:style-name="Preformatted_20_Text">free -h<text:line-break/>sudo ls -lh /swapfile<text:line-break/>sudo swapoff -a<text:line-break/>sudo fallocate -l 6G /swapfile<text:line-break/>sudo ls -lh /swapfile<text:line-break/>sudo chmod 600 /swapfile<text:line-break/>sudo mkswap /swapfile<text:line-break/>sudo swapon -a<text:line-break/>free -h<text:line-break/></text:p>
      <text:h text:style-name="Heading_20_2" text:outline-level="2"><text:bookmark-start text:name="__RefHeading___transmission_11"/><text:bookmark-start text:name="transmission"/>Transmission<text:bookmark-end text:name="__RefHeading___transmission_11"/><text:bookmark-end text:name="transmission"/></text:h>
      <text:p text:style-name="Preformatted_20_Text">sudo add-apt-repository ppa:transmissionbt/ppa<text:line-break/>sudo apt-get update<text:line-break/>sudo apt-get upgrade -y<text:line-break/>sudo apt-get install transmission-cli transmission-common transmission-daemon<text:line-break/><text:line-break/>sudo usermod -a -G debian-transmission david<text:line-break/>sudo usermod -a -G syslog debian-transmission<text:line-break/>sudo service transmission-daemon stop<text:line-break/>sudo adduser david debian-transmission<text:line-break/>sudo chown david:david -R /var/lib/transmission-daemon/info/<text:line-break/>sudo chown david:david -R /etc/transmission-daemon/settings.json<text:line-break/>sudo chown david:david -R /mnt/magneto/videoclub/_complet/<text:line-break/>sudo chown david:david -R /mnt/magneto/videoclub/_incomplet/<text:line-break/>sudo chown -R david:david /var/lib/transmission-daemon/downloads<text:line-break/>sudo chown -R david:david /var/lib/transmission-daemon/info<text:line-break/>sudo chown -R david:david /var/lib/transmission-daemon/.config/transmission-daemon/settings.json<text:line-break/><text:line-break/>chmod +x /mnt/diablo/kitchen/source_code/GestionnaireDownloadScript/transmission-purge-completed.sh<text:line-break/>chmod +r /mnt/diablo/kitchen/source_code/GestionnaireDownloadScript/transmission-purge-completed.sh<text:line-break/><text:line-break/>sudo touch /var/log/transmission.log<text:line-break/>sudo chown debian-transmission /var/log/transmission.log<text:line-break/>sudo chmod 644 /var/log/transmission.log<text:line-break/><text:line-break/>sudo nano /lib/systemd/system/transmission-daemon.service<text:s text:c="2"/>#ExecStart=/usr/bin/transmission-daemon -f --log-debug --logfile /var/log/transmission.log<text:line-break/><text:line-break/>sudo service transmission-daemon start<text:line-break/></text:p>
      <text:h text:style-name="Heading_20_3" text:outline-level="3"><text:bookmark-start text:name="__RefHeading___restaure_config_12"/><text:bookmark-start text:name="restaure_config1"/>restaure config<text:bookmark-end text:name="__RefHeading___restaure_config_12"/><text:bookmark-end text:name="restaure_config1"/></text:h>
      <text:p text:style-name="Preformatted_20_Text">sudo service transmission-daemon stop<text:line-break/>sudo cp /mnt/magneto/warehouse/backup_sickrage/settings.json<text:s text:c="2"/>/etc/transmission-daemon/<text:line-break/>sudo chmod 777 /etc/transmission-daemon/settings.json<text:line-break/>sudo service transmission-daemon start<text:line-break/></text:p>
      <text:h text:style-name="Heading_20_3" text:outline-level="3"><text:bookmark-start text:name="__RefHeading___sauvegarde_config_13"/><text:bookmark-start text:name="sauvegarde_config1"/>sauvegarde config<text:bookmark-end text:name="__RefHeading___sauvegarde_config_13"/><text:bookmark-end text:name="sauvegarde_config1"/></text:h>
      <text:p text:style-name="Preformatted_20_Text">cp<text:s text:c="2"/>/etc/transmission-daemon/settings.json /mnt/magneto/warehouse/backup_sickrage<text:line-break/></text:p>
      <text:h text:style-name="Heading_20_2" text:outline-level="2"><text:bookmark-start text:name="__RefHeading___timeshift_14"/><text:bookmark-start text:name="timeshift"/>Timeshift<text:bookmark-end text:name="__RefHeading___timeshift_14"/><text:bookmark-end text:name="timeshift"/></text:h>
      <text:p text:style-name="Preformatted_20_Text">sudo add-apt-repository -y ppa:teejee2008/timeshift<text:line-break/>sudo apt-get update<text:line-break/>sudo apt-get install timeshift<text:line-break/>mkdir /90-warehouse/backup_system/timeshift<text:line-break/>ln -s /90-warehouse/backup_system/timeshift /mnt/cyclops/timeshift<text:line-break/></text:p>
      <text:h text:style-name="Heading_20_2" text:outline-level="2"><text:bookmark-start text:name="__RefHeading___emby_15"/><text:bookmark-start text:name="emby"/>Emby<text:bookmark-end text:name="__RefHeading___emby_15"/><text:bookmark-end text:name="emby"/></text:h>
      <text:p text:style-name="Preformatted_20_Text">cd ~/<text:line-break/>cp /mnt/magneto/warehouse/backup_sickrage/emby-server-deb_4.5.2.0_amd64.deb ~/<text:line-break/>sudo dpkg -i emby-server-deb_4.5.2.0_amd64.deb<text:line-break/></text:p>
      <text:h text:style-name="Heading_20_2" text:outline-level="2"><text:bookmark-start text:name="__RefHeading___webmin_16"/><text:bookmark-start text:name="webmin"/>Webmin<text:bookmark-end text:name="__RefHeading___webmin_16"/><text:bookmark-end text:name="webmin"/></text:h>
      <text:p text:style-name="Text_20_body"><text:a xlink:type="simple" xlink:href="https://www.digitalocean.com/community/tutorials/how-to-install-webmin-on-ubuntu-16-04" text:style-name="Internet_20_link" text:visited-style-name="Visited_20_Internet_20_Link">https://www.digitalocean.com/community/tutorials/how-to-install-webmin-on-ubuntu-16-04</text:a></text:p>
      <text:p text:style-name="Preformatted_20_Text"><text:line-break/>echo "deb http://download.webmin.com/download/repository sarge contrib" | sudo tee -a /etc/apt/sources.list<text:line-break/>wget http://www.webmin.com/jcameron-key.asc<text:line-break/>sudo apt-key add jcameron-key.asc<text:line-break/>sudo apt-get update<text:line-break/>sudo apt-get install webmin<text:line-break/></text:p>
      <text:h text:style-name="Heading_20_2" text:outline-level="2"><text:bookmark-start text:name="__RefHeading___path_bin_17"/><text:bookmark-start text:name="path_bin"/>Path Bin<text:bookmark-end text:name="__RefHeading___path_bin_17"/><text:bookmark-end text:name="path_bin"/></text:h>
      <text:p text:style-name="Preformatted_20_Text"><text:line-break/>sudo echo 'export PATH=$PATH:/mnt/diablo/kitchen/bin'&gt;&gt;<text:s text:c="2"/>~/.bashrc<text:line-break/>export PATH=$PATH:/mnt/diablo/kitchen/bin<text:line-break/></text:p>
      <text:h text:style-name="Heading_20_2" text:outline-level="2"><text:bookmark-start text:name="__RefHeading___organisation_repertoire_18"/><text:bookmark-start text:name="organisation_repertoire"/>Organisation Répertoire<text:bookmark-end text:name="__RefHeading___organisation_repertoire_18"/><text:bookmark-end text:name="organisation_repertoire"/></text:h>
      <text:p text:style-name="Preformatted_20_Text">sudo apt-get install samba<text:line-break/></text:p>
      <text:p text:style-name="Preformatted_20_Text">sudo ln -s /mnt/cyclops /mnt/colossus<text:line-break/>sudo ln -s /mnt/cyclops/home-desk /10-home-desk<text:line-break/>sudo ln -s /mnt/cyclops/photo /20-photo<text:line-break/>sudo ln -s /mnt/magneto/videoclub /23-videoclub<text:line-break/>sudo ln -s /mnt/diablo/kitchen /50-kitchen<text:line-break/>sudo ln -s /mnt/cyclops/home-desk/80-Photocopie /80-photocopie<text:line-break/>sudo ln -s /mnt/diablo/kitchen/source_code /82-source_code<text:line-break/>sudo ln -s /mnt/magneto/warehouse /90-warehouse<text:line-break/><text:line-break/>sudo ln -s /mnt/magneto/warehouse /home/david/OneDrive/<text:line-break/><text:line-break/>sudo ln -s /mnt/cyclops/office /30-office<text:line-break/>sudo ln -s /mnt/diablo/locker /40-locker<text:line-break/>sudo ln -s /mnt/magneto/mediarack /70-mediarack<text:line-break/></text:p>
      <text:p text:style-name="Text_20_body"><text:a xlink:type="simple" xlink:href="https://websiteforstudents.com/share-files-on-ubuntu-16-04-lts-with-windows-10-systems/" text:style-name="Internet_20_link" text:visited-style-name="Visited_20_Internet_20_Link">https://websiteforstudents.com/share-files-on-ubuntu-16-04-lts-with-windows-10-systems/</text:a></text:p>
      <text:h text:style-name="Heading_20_3" text:outline-level="3"><text:bookmark-start text:name="__RefHeading___restaure_config_19"/><text:bookmark-start text:name="restaure_config2"/>restaure config<text:bookmark-end text:name="__RefHeading___restaure_config_19"/><text:bookmark-end text:name="restaure_config2"/></text:h>
      <text:p text:style-name="Preformatted_20_Text"><text:line-break/>sudo cp /mnt/magneto/warehouse/backup_sickrage/smb.conf<text:s text:c="2"/>/etc/samba/<text:line-break/></text:p>
      <text:h text:style-name="Heading_20_3" text:outline-level="3"><text:bookmark-start text:name="__RefHeading___sauvegarde_config_20"/><text:bookmark-start text:name="sauvegarde_config2"/>sauvegarde config<text:bookmark-end text:name="__RefHeading___sauvegarde_config_20"/><text:bookmark-end text:name="sauvegarde_config2"/></text:h>
      <text:p text:style-name="Preformatted_20_Text">sudo cp /etc/samba/smb.conf /mnt/magneto/warehouse/backup_sickrage<text:line-break/></text:p>
      <text:h text:style-name="Heading_20_3" text:outline-level="3"><text:bookmark-start text:name="__RefHeading___sur_windows_21"/><text:bookmark-start text:name="sur_windows"/>sur windows<text:bookmark-end text:name="__RefHeading___sur_windows_21"/><text:bookmark-end text:name="sur_windows"/></text:h>
      <text:p text:style-name="Text_20_body"><draw:frame draw:style-name="media" draw:name="0" text:anchor-type="as-char" draw:z-index="0" svg:width="5.2916666666667cm" style:rel-width="100%" svg:height="2.8014705882353cm" style:rel-height="scale"><draw:image xlink:href="Pictures/9f69151696d13322bf5a744f2178b980.png" xlink:type="simple" xlink:show="embed" xlink:actuate="onLoad"/></draw:frame></text:p>
      <text:list text:style-name="List_20_1" text:continue-numbering="false">
        <text:list-item>
          <text:p text:style-name="List_20_1_Content_First"> netsh advfirewall firewall set rule group=“File and Printer Sharing” new enable=Yes</text:p>
        </text:list-item>
        <text:list-item>
          <text:p text:style-name="List_20_1_Content_Last"> netsh advfirewall firewall set rule group=“Network Discovery” new enable=Yes</text:p>
        </text:list-item>
      </text:list>
      <text:p text:style-name="Horizontal_20_Line"/>
      <text:h text:style-name="Heading_20_2" text:outline-level="2"><text:bookmark-start text:name="__RefHeading___NoTitle_22"/><text:bookmark-start text:name="section"/><text:bookmark-end text:name="__RefHeading___NoTitle_22"/><text:bookmark-end text:name="section"/></text:h>
      <text:h text:style-name="Heading_20_2" text:outline-level="2"><text:bookmark-start text:name="__RefHeading___NoTitle_23"/><text:bookmark-start text:name="section1"/><text:bookmark-end text:name="__RefHeading___NoTitle_23"/><text:bookmark-end text:name="section1"/></text:h>
      <text:h text:style-name="Heading_20_2" text:outline-level="2"><text:bookmark-start text:name="__RefHeading___pkg_a_installer_24"/><text:bookmark-start text:name="pkg_a_installer"/>pkg a installer<text:bookmark-end text:name="__RefHeading___pkg_a_installer_24"/><text:bookmark-end text:name="pkg_a_installer"/></text:h>
      <text:p text:style-name="Preformatted_20_Text">sudo apt-get install tmux cpulimit ocrmypdf tesseract-ocr-fra php7.2-cli php7.2-curl php7.2-dom inotify-tools linux-tools-common linux-tools-generic linux-tools-`uname -r` dos2unix lynx ffmpeg curl dialog toilet<text:line-break/></text:p>
      <text:h text:style-name="Heading_20_2" text:outline-level="2"><text:bookmark-start text:name="__RefHeading___parametrage_kitchen_25"/><text:bookmark-start text:name="parametrage_kitchen"/>parametrage kitchen<text:bookmark-end text:name="__RefHeading___parametrage_kitchen_25"/><text:bookmark-end text:name="parametrage_kitchen"/></text:h>
      <text:p text:style-name="Preformatted_20_Text">ln -s /mnt/diablo/kitchen/source_code/.secret /home/david/.secret<text:line-break/></text:p>
      <text:h text:style-name="Heading_20_2" text:outline-level="2"><text:bookmark-start text:name="__RefHeading___sickrage_sickchill_now_26"/><text:bookmark-start text:name="sickrage_sickchill_now"/>Sickrage (Sickchill now)<text:bookmark-end text:name="__RefHeading___sickrage_sickchill_now_26"/><text:bookmark-end text:name="sickrage_sickchill_now"/></text:h>
      <text:p text:style-name="Preformatted_20_Text">curl https://raw.githubusercontent.com/SickChill/SickChill/master/contrib/debian-ubuntu-install.sh | sudo bash</text:p>
      <text:p text:style-name="Text_20_body"><text:a xlink:type="simple" xlink:href="https://github.com/SickRage/SickRage/wiki/Sickrage-installation-Ubuntu-15" text:style-name="Internet_20_link" text:visited-style-name="Visited_20_Internet_20_Link">https://github.com/SickRage/SickRage/wiki/Sickrage-installation-Ubuntu-15</text:a></text:p>
      <text:p text:style-name="Preformatted_20_Text"><text:line-break/>sudo apt-get update &amp;&amp; sudo apt-get install unrar-free git-core openssl libssl-dev python2.7<text:line-break/></text:p>
      <text:p text:style-name="Preformatted_20_Text">sudo addgroup --system sickchill<text:line-break/>sudo adduser --disabled-password --system --home /var/lib/sickchill --gecos "SickChill" --ingroup sickchill sickchill<text:line-break/></text:p>
      <text:p text:style-name="Preformatted_20_Text">sudo adduser sickchill david<text:line-break/>sudo adduser sickchill debian-transmission<text:line-break/>sudo usermod -a -G david sickchill<text:line-break/></text:p>
      <text:p text:style-name="Preformatted_20_Text">sudo mkdir /opt/sickchill &amp;&amp; sudo chown sickchill:sickchill<text:s text:c="2"/>/opt/sickchill<text:line-break/>sudo -u sickchill git clone https://github.com/SickChill/SickChill.git /opt/sickchill<text:line-break/></text:p>
      <text:p text:style-name="Preformatted_20_Text">sudo cp -v /opt/sickchill/runscripts/init.systemd /etc/systemd/system/sickchill.service<text:line-break/></text:p>
      <text:p text:style-name="Preformatted_20_Text">sudo chown root:root /etc/systemd/system/sickchill.service<text:line-break/>sudo chmod 644 /etc/systemd/system/sickchill.service<text:line-break/></text:p>
      <text:p text:style-name="Preformatted_20_Text">sudo systemctl enable sickchill<text:line-break/>sudo systemctl start sickchill<text:line-break/>sudo systemctl status sickchill<text:line-break/></text:p>
      <text:p text:style-name="Preformatted_20_Text">sudo ln -s<text:s text:c="2"/>/usr/bin/python /opt/sickchill/python<text:line-break/></text:p>
      <text:p text:style-name="Text_20_body">*</text:p>
      <table:table table:style-name="PluginODTAutoStyle_Table_5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6"/>
          <table:table-cell office:value-type="string" table:style-name="PluginODTAutoStyle_TableCell_8">
            <text:p text:style-name="PluginODTAutoStyle_Paragraph_9"><text:a xlink:type="simple" xlink:href="https://github.com/SickChill/SickChill/issues/5151" text:style-name="Internet_20_link" text:visited-style-name="Visited_20_Internet_20_Link">https://github.com/SickChill/SickChill/issues/5151</text:a> Backup config/setings/etc using built in backup tool Stop SickRage Edit config.ini from <text:a xlink:type="simple" xlink:href="https://github.com/SickRage/SickRage" text:style-name="Internet_20_link" text:visited-style-name="Visited_20_Internet_20_Link">https://github.com/SickRage/SickRage</text:a> to <text:a xlink:type="simple" xlink:href="https://github.com/SickChill/SickChill.git" text:style-name="Internet_20_link" text:visited-style-name="Visited_20_Internet_20_Link">https://github.com/SickChill/SickChill.git</text:a> Restart SickRage If you get an error stating “No NZB/Torrent providers found or enabled for daily searches and backlog searches” restore the backup completed in Step 1. Restart SickChill</text:p>
          </table:table-cell>
        </table:table-row>
      </table:table>
      <text:h text:style-name="Heading_20_3" text:outline-level="3"><text:bookmark-start text:name="__RefHeading___restaure_config_27"/><text:bookmark-start text:name="restaure_config3"/>restaure config<text:bookmark-end text:name="__RefHeading___restaure_config_27"/><text:bookmark-end text:name="restaure_config3"/></text:h>
      <text:p text:style-name="Preformatted_20_Text"><text:line-break/>curl http://192.168.1.237:8081/config/backuprestore/restore?backupFile="/90-warehouse/backup_sickrage/sickrage-20180921183800.zip"<text:line-break/></text:p>
      <text:p text:style-name="Preformatted_20_Text">sudo systemctl restart sickchill<text:line-break/></text:p>
      <text:h text:style-name="Heading_20_3" text:outline-level="3"><text:bookmark-start text:name="__RefHeading___sauvegarde_config_28"/><text:bookmark-start text:name="sauvegarde_config3"/>sauvegarde config<text:bookmark-end text:name="__RefHeading___sauvegarde_config_28"/><text:bookmark-end text:name="sauvegarde_config3"/></text:h>
      <text:p text:style-name="Preformatted_20_Text">curl http://192.168.1.237:8081/config/backuprestore/backup?backupDir="/mnt/magneto/warehouse/backup_sickrage/"<text:line-break/></text:p>
      <text:h text:style-name="Heading_20_2" text:outline-level="2"><text:bookmark-start text:name="__RefHeading___nzbget_29"/><text:bookmark-start text:name="nzbget"/>NZBGET<text:bookmark-end text:name="__RefHeading___nzbget_29"/><text:bookmark-end text:name="nzbget"/></text:h>
      <text:p text:style-name="Preformatted_20_Text">sudo apt-get install nzbget -y<text:line-break/>sudo apt-get install unrar -y<text:line-break/>sudo apt-get install nodejs -y<text:line-break/><text:line-break/>sudo cp /etc/nzbget.conf ~/.nzbget<text:line-break/>sudo chown david:david ~/.nzbget<text:line-break/></text:p>
      <text:p text:style-name="Text_20_body">​​​</text:p>
      <text:p text:style-name="Text_20_body"><draw:frame draw:style-name="PluginODTAutoStyle_Frame_10_text_frame" draw:name="Frame2" text:anchor-type="paragraph" svg:width="289.134pt" draw:z-index="0" svg:min-height="1cm"><draw:text-box><table:table table:style-name="PluginODTAutoStyle_Table_11"><table:table-column table:style-name="odt_auto_style_table_column_3_1"/><table:table-row><table:table-cell office:value-type="string" table:style-name="PluginODTAutoStyle_TableCell_12"><text:p text:style-name="PluginODTAutoStyle_Paragraph_13"> <text:line-break/>sudo nano ~/.nzbgetMainDir=/mnt/magneto/videoclub/_nzbgetDaemonUsername=davidControlIP=192.168.1.237ControlUsername=nzbgetControlPassword=nzbgetMainDir=/mnt/magneto/videoclub/_nzbgetDestDir=/mnt/magneto/videoclub/_DownSickRage <text:line-break/>[Unit]Description=NZBGet Daemon[Service]User=davidGroup=davidType=forkingExecStart=/usr/bin/nzbget –daemonExecStop=/usr/bin/nzbget -QExecReload=/bin/kill -HUP $MAINPIDKillMode=processRestart=on-failure[Install]WantedBy=multi-user.target <text:line-break/></text:p></table:table-cell></table:table-row></table:table></draw:text-box></draw:frame></text:p>
      <text:h text:style-name="Heading_20_3" text:outline-level="3"><text:bookmark-start text:name="__RefHeading___restaure_config_30"/><text:bookmark-start text:name="restaure_config4"/>restaure config<text:bookmark-end text:name="__RefHeading___restaure_config_30"/><text:bookmark-end text:name="restaure_config4"/></text:h>
      <text:p text:style-name="Preformatted_20_Text">cp /mnt/magneto/warehouse/backup_sickrage/file.nzbget<text:s text:c="2"/>~/.nzbget<text:line-break/>sudo chown david:david ~/.nzbget<text:line-break/>sudo cp /mnt/magneto/warehouse/backup_sickrage/nzbget.service /etc/systemd/system<text:line-break/></text:p>
      <text:h text:style-name="Heading_20_3" text:outline-level="3"><text:bookmark-start text:name="__RefHeading___sauvegarde_config_31"/><text:bookmark-start text:name="sauvegarde_config4"/>sauvegarde config<text:bookmark-end text:name="__RefHeading___sauvegarde_config_31"/><text:bookmark-end text:name="sauvegarde_config4"/></text:h>
      <text:p text:style-name="Preformatted_20_Text">cp ~/.nzbget /mnt/magneto/warehouse/backup_sickrage/file.nzbget<text:line-break/>cp /etc/systemd/system/nzbget.service /mnt/magneto/warehouse/backup_sickrage<text:line-break/></text:p>
      <text:p text:style-name="Text_20_body"><text:span text:style-name="del">====  = MiniDLNA =====  <text:a xlink:type="simple" xlink:href="https://doc.ubuntu-fr.org/minidlna#configuration_de_minidlna" text:style-name="Internet_20_link" text:visited-style-name="Visited_20_Internet_20_Link">https://doc.ubuntu-fr.org/minidlna#configuration_de_minidlna</text:a>  <text:span text:style-name="Source_20_Text"> sudo nano /etc/minidlna.conf media_dir=/var/lib/minidlna media_dir=V,/mnt/magneto/videoclub/Film/ media_dir=V,/mnt/magneto/videoclub/Anime/ media_dir=V,/mnt/magneto/videoclub/Series/ media_dir=V,/mnt/magneto/videoclub/Insanity/ media_dir=V,/mnt/magneto/videoclub/Video/ media_dir=P,/mnt/cyclops/photo/50_Phototheque/ log_dir=/var/log </text:span>   ==== restaure config ==== <text:span text:style-name="Source_20_Text"> cp /mnt/magneto/warehouse/backup_sickrage/minidlna.conf /etc/ </text:span>  ==== sauvegarde config ==== <text:span text:style-name="Source_20_Text"> cp /etc/minidlna.conf /mnt/magneto/warehouse/backup_sickrage </text:span>  </text:span></text:p>
      <text:h text:style-name="Heading_20_2" text:outline-level="2"><text:bookmark-start text:name="__RefHeading___java_jre_32"/><text:bookmark-start text:name="java_jre"/>java JRE<text:bookmark-end text:name="__RefHeading___java_jre_32"/><text:bookmark-end text:name="java_jre"/></text:h>
      <text:p text:style-name="Preformatted_20_Text">sudo apt-get install default-jre<text:line-break/></text:p>
      <text:h text:style-name="Heading_20_2" text:outline-level="2"><text:bookmark-start text:name="__RefHeading___filebot_33"/><text:bookmark-start text:name="filebot"/>filebot<text:bookmark-end text:name="__RefHeading___filebot_33"/><text:bookmark-end text:name="filebot"/></text:h>
      <text:p text:style-name="Preformatted_20_Text">curl -L -O https://downloads.sourceforge.net/project/filebot/filebot/FileBot_4.7.9/filebot_4.7.9_amd64.deb<text:line-break/>sudo dpkg -i filebot_4.7.9_amd64.deb<text:line-break/></text:p>
      <text:h text:style-name="Heading_20_3" text:outline-level="3"><text:bookmark-start text:name="__RefHeading___restaure_config_34"/><text:bookmark-start text:name="restaure_config5"/>restaure config<text:bookmark-end text:name="__RefHeading___restaure_config_34"/><text:bookmark-end text:name="restaure_config5"/></text:h>
      <text:p text:style-name="Preformatted_20_Text">filebot -script fn:preferences /mnt/magneto/warehouse/backup_sickrage/david.prefs.xml<text:line-break/></text:p>
      <text:h text:style-name="Heading_20_3" text:outline-level="3"><text:bookmark-start text:name="__RefHeading___sauvegarde_config_35"/><text:bookmark-start text:name="sauvegarde_config5"/>sauvegarde config<text:bookmark-end text:name="__RefHeading___sauvegarde_config_35"/><text:bookmark-end text:name="sauvegarde_config5"/></text:h>
      <text:p text:style-name="Preformatted_20_Text">filebot -script fn:preferences --output /mnt/magneto/warehouse/backup_sickrage/<text:line-break/></text:p>
      <text:h text:style-name="Heading_20_2" text:outline-level="2"><text:bookmark-start text:name="__RefHeading___dropbox_in_out_server_36"/><text:bookmark-start text:name="dropbox_in_out_server"/>dropbox (in/out server)<text:bookmark-end text:name="__RefHeading___dropbox_in_out_server_36"/><text:bookmark-end text:name="dropbox_in_out_server"/></text:h>
      <text:p text:style-name="Text_20_body"><text:a xlink:type="simple" xlink:href="https://www.dropbox.com/fr/install-linux" text:style-name="Internet_20_link" text:visited-style-name="Visited_20_Internet_20_Link">https://www.dropbox.com/fr/install-linux</text:a> <text:a xlink:type="simple" xlink:href="https://www.dropboxwiki.com/tips-and-tricks/install-dropbox-in-an-entirely-text-based-linux-environment" text:style-name="Internet_20_link" text:visited-style-name="Visited_20_Internet_20_Link">https://www.dropboxwiki.com/tips-and-tricks/install-dropbox-in-an-entirely-text-based-linux-environment</text:a></text:p>
      <text:p text:style-name="Preformatted_20_Text"><text:line-break/>cd ~ &amp;&amp; wget -O - "https://www.dropbox.com/download?plat=lnx.x86_64" | tar xzf -<text:line-break/>~/.dropbox-dist/dropboxd<text:line-break/>mkdir -p ~/bin<text:line-break/>wget -O ~/bin/dropbox.py "https://www.dropbox.com/download?dl=packages/dropbox.py"<text:line-break/>chmod +x ~/bin/dropbox.py<text:line-break/>sudo apt-get install nautilus-dropbox<text:line-break/>mkdir ~/Dropbox/StudioPhotoIntrants/<text:line-break/>mv ~/Dropbox/StudioPhotoIntrants/00_NEW/* ~/Dropbox/StudioPhotoIntrants/<text:line-break/>ln -s ~/Dropbox/StudioPhotoIntrants /mnt/cyclops/photo/00_NEW<text:line-break/><text:line-break/>#depuis mi 2019 les lien symbolique ne sont plus suivi dans dropbox<text:line-break/>#sudo ln -s /mnt/diablo/kitchen/source_code<text:s text:c="2"/>~/Dropbox/<text:line-break/>#sudo ln -s /mnt/cyclops/photo/00_NEW ~/Dropbox/StudioPhotoIntrants<text:line-break/>#sudo ln -s /mnt/magneto/warehouse/backup_sickrage/id_rsa.putty.ppk ~/Dropbox/<text:line-break/></text:p>
      <text:p text:style-name="Text_20_body">Lien de chaque projet en cours</text:p>
      <text:p text:style-name="Preformatted_20_Text"><text:line-break/>sudo ln -s /mnt/colossus/home-desk/950-Construction\ Maison/2018-06-19\ PC\ SketchUp ~/Dropbox/<text:line-break/></text:p>
      <text:h text:style-name="Heading_20_2" text:outline-level="2"><text:bookmark-start text:name="__RefHeading___spotify_37"/><text:bookmark-start text:name="spotify"/>Spotify<text:bookmark-end text:name="__RefHeading___spotify_37"/><text:bookmark-end text:name="spotify"/></text:h>
      <text:p text:style-name="Preformatted_20_Text">sudo snap install spotify<text:line-break/></text:p>
      <text:h text:style-name="Heading_20_2" text:outline-level="2"><text:bookmark-start text:name="__RefHeading___vino_x11_vnc_connection_a_distance_38"/><text:bookmark-start text:name="vino_x11_vnc_connection_a_distance"/>vino/X11/vnc connection a distance<text:bookmark-end text:name="__RefHeading___vino_x11_vnc_connection_a_distance_38"/><text:bookmark-end text:name="vino_x11_vnc_connection_a_distance"/></text:h>
      <text:p text:style-name="Preformatted_20_Text">sudo apt install xrdp<text:line-break/>sudo apt install x11vnc<text:line-break/>sudo apt install dconf-editor<text:line-break/><text:line-break/><text:s text:c="2"/>sur le desktop ubuntu : launch dconf puis<text:s text:c="2"/>org -&gt; gnome -&gt; desktop -&gt; remote-access -&gt; remove encryption<text:line-break/></text:p>
      <text:p text:style-name="Text_20_body"><text:a xlink:type="simple" xlink:href="https://doc.ubuntu-fr.org/bureau_a_distance" text:style-name="Internet_20_link" text:visited-style-name="Visited_20_Internet_20_Link">https://doc.ubuntu-fr.org/bureau_a_distance</text:a> <text:a xlink:type="simple" xlink:href="https://doc.ubuntu-fr.org/vnc?redirect=1" text:style-name="Internet_20_link" text:visited-style-name="Visited_20_Internet_20_Link">https://doc.ubuntu-fr.org/vnc?redirect=1</text:a> <text:a xlink:type="simple" xlink:href="https://websiteforstudents.com/access-ubuntu-18-04-lts-beta-desktop-via-vnc-from-windows-machines/" text:style-name="Internet_20_link" text:visited-style-name="Visited_20_Internet_20_Link">https://websiteforstudents.com/access-ubuntu-18-04-lts-beta-desktop-via-vnc-from-windows-machines/</text:a></text:p>
      <text:p text:style-name="Text_20_body">relancer gnome apres un freeze</text:p>
      <text:p text:style-name="Preformatted_20_Text"><text:line-break/>DISPLAY=:0 gnome-shell --replace<text:line-break/></text:p>
      <text:h text:style-name="Heading_20_2" text:outline-level="2"><text:bookmark-start text:name="__RefHeading___NoTitle_39"/><text:bookmark-start text:name="section2"/><text:bookmark-end text:name="__RefHeading___NoTitle_39"/><text:bookmark-end text:name="section2"/></text:h>
      <text:h text:style-name="Heading_20_1" text:outline-level="1"><text:bookmark-start text:name="__RefHeading___server_startup_application_40"/><text:bookmark-start text:name="server_startup_application"/>Server startup application<text:bookmark-end text:name="__RefHeading___server_startup_application_40"/><text:bookmark-end text:name="server_startup_application"/></text:h>
      <text:h text:style-name="Heading_20_3" text:outline-level="3"><text:bookmark-start text:name="__RefHeading___restaure_config_41"/><text:bookmark-start text:name="restaure_config6"/>restaure config<text:bookmark-end text:name="__RefHeading___restaure_config_41"/><text:bookmark-end text:name="restaure_config6"/></text:h>
      <text:p text:style-name="Preformatted_20_Text">cp<text:s text:c="2"/>/mnt/magneto/warehouse/backup_sickrage/*.desktop ~/.config/autostart/<text:line-break/></text:p>
      <text:h text:style-name="Heading_20_3" text:outline-level="3"><text:bookmark-start text:name="__RefHeading___sauvegarde_config_42"/><text:bookmark-start text:name="sauvegarde_config6"/>sauvegarde config<text:bookmark-end text:name="__RefHeading___sauvegarde_config_42"/><text:bookmark-end text:name="sauvegarde_config6"/></text:h>
      <text:p text:style-name="Preformatted_20_Text">cp<text:s text:c="2"/>~/.config/autostart/*.desktop /mnt/magneto/warehouse/backup_sickrage/<text:line-break/></text:p>
      <text:h text:style-name="Heading_20_2" text:outline-level="2"><text:bookmark-start text:name="__RefHeading___onedrive_by_rclone_sauvegarde_43"/><text:bookmark-start text:name="onedrive_by_rclone_sauvegarde"/>Onedrive by rclone (sauvegarde)<text:bookmark-end text:name="__RefHeading___onedrive_by_rclone_sauvegarde_43"/><text:bookmark-end text:name="onedrive_by_rclone_sauvegarde"/></text:h>
      <text:p text:style-name="Preformatted_20_Text">curl https://rclone.org/install.sh | sudo bash<text:line-break/>rclone config<text:line-break/></text:p>
      <text:p text:style-name="Text_20_body"><text:a xlink:type="simple" xlink:href="https://rclone.org/onedrive/" text:style-name="Internet_20_link" text:visited-style-name="Visited_20_Internet_20_Link">https://rclone.org/onedrive/</text:a> <text:a xlink:type="simple" xlink:href="https://rclone.org/downloads/" text:style-name="Internet_20_link" text:visited-style-name="Visited_20_Internet_20_Link">https://rclone.org/downloads/</text:a></text:p>
      <text:h text:style-name="Heading_20_3" text:outline-level="3"><text:bookmark-start text:name="__RefHeading___restaure_config_44"/><text:bookmark-start text:name="restaure_config7"/>restaure config<text:bookmark-end text:name="__RefHeading___restaure_config_44"/><text:bookmark-end text:name="restaure_config7"/></text:h>
      <text:p text:style-name="Preformatted_20_Text"><text:line-break/>cp /mnt/magneto/warehouse/backup_sickrage/rclone.conf /home/david/.config/rclone/<text:line-break/></text:p>
      <text:h text:style-name="Heading_20_3" text:outline-level="3"><text:bookmark-start text:name="__RefHeading___sauvegarde_config_45"/><text:bookmark-start text:name="sauvegarde_config7"/>sauvegarde config<text:bookmark-end text:name="__RefHeading___sauvegarde_config_45"/><text:bookmark-end text:name="sauvegarde_config7"/></text:h>
      <text:p text:style-name="Preformatted_20_Text">cp /home/david/.config/rclone/rclone.conf /mnt/magneto/warehouse/backup_sickrage/<text:line-break/></text:p>
      <text:h text:style-name="Heading_20_2" text:outline-level="2"><text:bookmark-start text:name="__RefHeading___scheduled_task_windows_46"/><text:bookmark-start text:name="scheduled_task_windows"/>scheduled task windows<text:bookmark-end text:name="__RefHeading___scheduled_task_windows_46"/><text:bookmark-end text:name="scheduled_task_windows"/></text:h>
      <text:p text:style-name="Text_20_body">importer fichier wol serveur.xml dans le schedule task de windows 10</text:p>
      <text:h text:style-name="Heading_20_2" text:outline-level="2"><text:bookmark-start text:name="__RefHeading___cron_server_job_47"/><text:bookmark-start text:name="cron_server_job"/>Cron server job<text:bookmark-end text:name="__RefHeading___cron_server_job_47"/><text:bookmark-end text:name="cron_server_job"/></text:h>
      <text:h text:style-name="Heading_20_3" text:outline-level="3"><text:bookmark-start text:name="__RefHeading___start_server_48"/><text:bookmark-start text:name="start_server"/>start server<text:bookmark-end text:name="__RefHeading___start_server_48"/><text:bookmark-end text:name="start_server"/></text:h>
      <text:p text:style-name="Preformatted_20_Text">/mnt/diablo/kitchen/source_code/start_and_stop/start.sh<text:line-break/>#tweet "start<text:s text:c="2"/>"$(curl https://ipv4.icanhazip.com/)<text:line-break/></text:p>
      <text:h text:style-name="Heading_20_3" text:outline-level="3"><text:bookmark-start text:name="__RefHeading___cronjob_49"/><text:bookmark-start text:name="cronjob"/>CRONjob<text:bookmark-end text:name="__RefHeading___cronjob_49"/><text:bookmark-end text:name="cronjob"/></text:h>
      <text:p text:style-name="Preformatted_20_Text">#==== start photocopie ocr ====<text:line-break/>cd /mnt/diablo/kitchen/source_code/ScriptOcr/;bash inotifywait80-Photocopie00_A_traiter.sh &amp;<text:line-break/>#==== sauvegarde photo ====<text:line-break/>cd /mnt/diablo/kitchen/source_code/rclone/;bash rclonesync.sh<text:line-break/>#==== sauvegarde ovh ====<text:line-break/>cd /mnt/diablo/kitchen/source_code/rclone/;bash rclonesyncOvh.sh<text:line-break/>#==== runtastic ====<text:line-break/>cd /mnt/diablo/kitchen/source_code/Runtastic2Gagenda/;php Runtastic2Gagenda.php<text:line-break/>#==== daily helth test ====<text:line-break/>cd /mnt/diablo/kitchen/source_code/dailyHealthTest/;bash dailyHealthTest.sh<text:line-break/>#==== auto shutdow ====<text:line-break/>cd /mnt/diablo/kitchen/source_code/start_and_stop/;bash shutdown.sh<text:line-break/></text:p>
      <text:h text:style-name="Heading_20_3" text:outline-level="3"><text:bookmark-start text:name="__RefHeading___stop_server_50"/><text:bookmark-start text:name="stop_server"/>stop server<text:bookmark-end text:name="__RefHeading___stop_server_50"/><text:bookmark-end text:name="stop_server"/></text:h>
      <text:p text:style-name="Preformatted_20_Text">/mnt/diablo/kitchen/source_code/start_and_stop/stop.sh<text:line-break/>#tweet "stop<text:s text:c="2"/>"$(curl https://ipv4.icanhazip.com/)<text:line-break/></text:p>
      <text:h text:style-name="Heading_20_3" text:outline-level="3"><text:bookmark-start text:name="__RefHeading___restaure_config_51"/><text:bookmark-start text:name="restaure_config8"/>restaure config<text:bookmark-end text:name="__RefHeading___restaure_config_51"/><text:bookmark-end text:name="restaure_config8"/></text:h>
      <text:p text:style-name="Preformatted_20_Text">cp /mnt/magneto/warehouse/backup_sickrage/start_and_stop.service /etc/systemd/system/<text:line-break/>crontab -u david /mnt/magneto/warehouse/backup_sickrage/backup.crontab<text:line-break/>sudo crontab -u root /mnt/magneto/warehouse/backup_sickrage/backuproot.crontab<text:line-break/></text:p>
      <text:h text:style-name="Heading_20_3" text:outline-level="3"><text:bookmark-start text:name="__RefHeading___sauvegarde_config_52"/><text:bookmark-start text:name="sauvegarde_config8"/>sauvegarde config<text:bookmark-end text:name="__RefHeading___sauvegarde_config_52"/><text:bookmark-end text:name="sauvegarde_config8"/></text:h>
      <text:p text:style-name="Preformatted_20_Text">cp /etc/systemd/system/start_and_stop.service /mnt/magneto/warehouse/backup_sickrage/<text:line-break/>crontab -l&gt; /mnt/magneto/warehouse/backup_sickrage/backup.crontab<text:line-break/>sudo crontab -u root -l&gt; /mnt/magneto/warehouse/backup_sickrage/backuproot.crontab<text:line-break/></text:p>
      <text:h text:style-name="Heading_20_3" text:outline-level="3"><text:bookmark-start text:name="__RefHeading___wol_53"/><text:bookmark-start text:name="wol"/>WOL<text:bookmark-end text:name="__RefHeading___wol_53"/><text:bookmark-end text:name="wol"/></text:h>
      <text:p text:style-name="Preformatted_20_Text">sudo apt-get install ethtool<text:line-break/>sudo apt install net-tools<text:line-break/>sudo ethtool -s enp3s0 wol g<text:line-break/></text:p>
      <text:p text:style-name="Text_20_body"><text:a xlink:type="simple" xlink:href="https://www.howtogeek.com/94110/wake-up-your-computers-using-your-android-phone/" text:style-name="Internet_20_link" text:visited-style-name="Visited_20_Internet_20_Link">https://www.howtogeek.com/94110/wake-up-your-computers-using-your-android-phone/</text:a></text:p>
      <text:h text:style-name="Heading_20_2" text:outline-level="2"><text:bookmark-start text:name="__RefHeading___redmine_54"/><text:bookmark-start text:name="redmine"/>redmine<text:bookmark-end text:name="__RefHeading___redmine_54"/><text:bookmark-end text:name="redmine"/></text:h>
      <text:p text:style-name="Text_20_body"><text:a xlink:type="simple" xlink:href="https://www.server-world.info/en/note?os=Ubuntu_18.04&amp;p=redmine" text:style-name="Internet_20_link" text:visited-style-name="Visited_20_Internet_20_Link">https://www.server-world.info/en/note?os=Ubuntu_18.04&amp;p=redmine</text:a></text:p>
      <text:h text:style-name="Heading_20_2" text:outline-level="2"><text:bookmark-start text:name="__RefHeading___mysql_55"/><text:bookmark-start text:name="mysql"/>mysql<text:bookmark-end text:name="__RefHeading___mysql_55"/><text:bookmark-end text:name="mysql"/></text:h>
      <text:p text:style-name="Text_20_body"><text:a xlink:type="simple" xlink:href="https://linuxize.com/post/how-to-install-mysql-on-ubuntu-18-04/" text:style-name="Internet_20_link" text:visited-style-name="Visited_20_Internet_20_Link">https://linuxize.com/post/how-to-install-mysql-on-ubuntu-18-04/</text:a></text:p>
      <text:p text:style-name="Preformatted_20_Text"><text:line-break/>''sudo apt autoremove --purge mysql\* mariadb\*<text:line-break/>sudo apt clean<text:line-break/>sudo mv /var/lib/mysql /var/lib/mysql_bak<text:line-break/>sudo mv /etc/mysql /etc/mysql_bak<text:line-break/>sudo apt install mysql-server''<text:line-break/></text:p>
      <text:h text:style-name="Heading_20_2" text:outline-level="2"><text:bookmark-start text:name="__RefHeading___retropie_56"/><text:bookmark-start text:name="retropie"/>retropie<text:bookmark-end text:name="__RefHeading___retropie_56"/><text:bookmark-end text:name="retropie"/></text:h>
      <text:p text:style-name="Text_20_body"><text:a xlink:type="simple" xlink:href="https://retropie.org.uk/docs/Debian/" text:style-name="Internet_20_link" text:visited-style-name="Visited_20_Internet_20_Link">https://retropie.org.uk/docs/Debian/</text:a></text:p>
      <text:p text:style-name="Preformatted_20_Text"><text:line-break/>ln -s /40-locker/30-Salle\ de\ Jeux/roms ~/RetroPie/<text:line-break/></text:p>
      <text:h text:style-name="Heading_20_2" text:outline-level="2"><text:bookmark-start text:name="__RefHeading___django_gnucash_57"/><text:bookmark-start text:name="django_gnucash"/>django gnucash<text:bookmark-end text:name="__RefHeading___django_gnucash_57"/><text:bookmark-end text:name="django_gnucash"/></text:h>
      <text:p text:style-name="Text_20_body"><text:a xlink:type="simple" xlink:href="https://github.com/nylen/gnucash-django" text:style-name="Internet_20_link" text:visited-style-name="Visited_20_Internet_20_Link">https://github.com/nylen/gnucash-django</text:a></text:p>
      <text:h text:style-name="Heading_20_2" text:outline-level="2"><text:bookmark-start text:name="__RefHeading___tomcat_58"/><text:bookmark-start text:name="tomcat"/>Tomcat<text:bookmark-end text:name="__RefHeading___tomcat_58"/><text:bookmark-end text:name="tomcat"/></text:h>
      <text:p text:style-name="Text_20_body"><text:a xlink:type="simple" xlink:href="https://linuxize.com/post/how-to-install-tomcat-9-on-ubuntu-18-04/" text:style-name="Internet_20_link" text:visited-style-name="Visited_20_Internet_20_Link">https://linuxize.com/post/how-to-install-tomcat-9-on-ubuntu-18-04/</text:a></text:p>
      <text:h text:style-name="Heading_20_2" text:outline-level="2"><text:bookmark-start text:name="__RefHeading___wordpress_59"/><text:bookmark-start text:name="wordpress"/>Wordpress<text:bookmark-end text:name="__RefHeading___wordpress_59"/><text:bookmark-end text:name="wordpress"/></text:h>
      <text:p text:style-name="Text_20_body"><text:a xlink:type="simple" xlink:href="https://itexpert.tips/fr/wordpress-fr/installation-de-wordpress-sur-ubuntu-linux/" text:style-name="Internet_20_link" text:visited-style-name="Visited_20_Internet_20_Link">https://itexpert.tips/fr/wordpress-fr/installation-de-wordpress-sur-ubuntu-linux/</text:a></text:p>
      <text:h text:style-name="Heading_20_2" text:outline-level="2"><text:bookmark-start text:name="__RefHeading___octoprint_60"/><text:bookmark-start text:name="octoprint"/>octoprint<text:bookmark-end text:name="__RefHeading___octoprint_60"/><text:bookmark-end text:name="octoprint"/></text:h>
      <text:p text:style-name="Text_20_body"><text:a xlink:type="simple" xlink:href="https://makenotes.de/2020/03/octoprint-on-ubuntu-using-python3-and-systemd/" text:style-name="Internet_20_link" text:visited-style-name="Visited_20_Internet_20_Link">https://makenotes.de/2020/03/octoprint-on-ubuntu-using-python3-and-system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2::56:18</meta:creation-date>
    <dc:creator>Generated</dc:creator>
    <dc:date>2026-09-08T22::56:18</dc:date>
    <dc:language>en-US</dc:language>
    <meta:editing-cycles>1</meta:editing-cycles>
    <meta:editing-duration>PT0S</meta:editing-duration>
    <dc:title>public:informatique:ordinateur_perso</dc:title>
  </office:meta>
</office:document-meta>
</file>