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441fb1136f78abbdf0b4b5e8771f10.jpg"/>
  <manifest:file-entry manifest:media-type="image/jpeg" manifest:full-path="Pictures/135f5800739e0bd29ae679169dea9822.jpg"/>
  <manifest:file-entry manifest:media-type="image/jpeg" manifest:full-path="Pictures/91006acbbfe2a2e73cdfb25f5cb5e4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www.daisy-street.fr_dokuwiki_lib_plugins_ckgedit_fckeditor_userfiles_image_public_maison_salon_5.1diagram.jpg Legend" text:anchor-type="as-char" draw:z-index="0" svg:width="5.000625cm" style:rel-width="100%"><draw:text-box><text:p text:style-name="legendcenter"><draw:frame draw:style-name="media" draw:name="www.daisy-street.fr_dokuwiki_lib_plugins_ckgedit_fckeditor_userfiles_image_public_maison_salon_5.1diagram.jpg" text:anchor-type="as-char" draw:z-index="0" svg:width="5.000625cm" style:rel-width="100%" svg:height="6.6145833333333cm" style:rel-height="scale"><draw:image xlink:href="Pictures/05441fb1136f78abbdf0b4b5e8771f10.jpg" xlink:type="simple" xlink:show="embed" xlink:actuate="onLoad"/></draw:frame>www.daisy-street.fr_dokuwiki_lib_plugins_ckgedit_fckeditor_userfiles_image_public_maison_salon_5.1diagram.jpg</text:p></draw:text-box></draw:frame></text:p>
      <text:p text:style-name="Text_20_body"><draw:frame draw:style-name="media" draw:name="www.daisy-street.fr_dokuwiki_lib_plugins_ckgedit_fckeditor_userfiles_image_public_maison_salon_yamaha-rx-v1-6-diffuse-side.jpg Legend" text:anchor-type="as-char" draw:z-index="0" svg:width="12.065cm"><draw:text-box><text:p text:style-name="legendcenter"><draw:frame draw:style-name="media" draw:name="www.daisy-street.fr_dokuwiki_lib_plugins_ckgedit_fckeditor_userfiles_image_public_maison_salon_yamaha-rx-v1-6-diffuse-side.jpg" text:anchor-type="as-char" draw:z-index="1" svg:width="12.065cm" svg:height="6.6145833333333cm"><draw:image xlink:href="Pictures/135f5800739e0bd29ae679169dea9822.jpg" xlink:type="simple" xlink:show="embed" xlink:actuate="onLoad"/></draw:frame>www.daisy-street.fr_dokuwiki_lib_plugins_ckgedit_fckeditor_userfiles_image_public_maison_salon_yamaha-rx-v1-6-diffuse-side.jpg</text:p></draw:text-box></draw:frame></text:p>
      <text:p text:style-name="Text_20_body"><draw:frame draw:style-name="media" draw:name="emplacementenceite.jpg Legend" text:anchor-type="as-char" draw:z-index="0" svg:width="19.84375cm" style:rel-width="100%"><draw:text-box><text:p text:style-name="legendcenter"><draw:frame draw:style-name="media" draw:name="emplacementenceite.jpg" text:anchor-type="as-char" draw:z-index="2" svg:width="19.84375cm" style:rel-width="100%" svg:height="14.790208333333cm" style:rel-height="scale"><draw:image xlink:href="Pictures/91006acbbfe2a2e73cdfb25f5cb5e461.jpg" xlink:type="simple" xlink:show="embed" xlink:actuate="onLoad"/></draw:frame>emplacementenceite.jpg</text:p></draw:text-box></draw:frame></text:p>
      <text:p text:style-name="Text_20_body"><text:a xlink:type="simple" xlink:href="http://docs.pioneer.eu/Manuals/VSX_828_K_ARB7521_manual/" text:style-name="Internet_20_link" text:visited-style-name="Visited_20_Internet_20_Link">doc pdf vsx 52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07</meta:creation-date>
    <dc:creator>Generated</dc:creator>
    <dc:date>2026-09-08T23::47:07</dc:date>
    <dc:language>en-US</dc:language>
    <meta:editing-cycles>1</meta:editing-cycles>
    <meta:editing-duration>PT0S</meta:editing-duration>
    <dc:title>public:maison:salon:5.1</dc:title>
  </office:meta>
</office:document-meta>
</file>