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999ea540acac7cb5123c6ed285a0e9f.jpg"/>
  <manifest:file-entry manifest:media-type="image/jpeg" manifest:full-path="Pictures/bf990bf193bc426138340bcd98bfa546.jpg"/>
  <manifest:file-entry manifest:media-type="image/jpeg" manifest:full-path="Pictures/5d1dfb87a23111909997b31b66a0d2c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calculator.net/body-fat-calculator.html?ctype=metric&amp;csex=m&amp;cage=42&amp;cweightlbs=152&amp;cheightfeet=5&amp;cheightinch=10.5&amp;cneckfeet=1&amp;cneckinch=7.5&amp;cwaistfeet=3&amp;cwaistinch=1.5&amp;chipfeet=2&amp;chipinch=10.5&amp;cweightkgs=120&amp;cheightmeter=194&amp;cneckmeter=37&amp;cwaistmeter=126&amp;chipmeter=113&amp;x=20&amp;y=11" text:style-name="Internet_20_link" text:visited-style-name="Visited_20_Internet_20_Link">https://www.calculator.net/body-fat-calculator.html?ctype=metric&amp;csex=m&amp;cage=42&amp;cweightlbs=152&amp;cheightfeet=5&amp;cheightinch=10.5&amp;cneckfeet=1&amp;cneckinch=7.5&amp;cwaistfeet=3&amp;cwaistinch=1.5&amp;chipfeet=2&amp;chipinch=10.5&amp;cweightkgs=120&amp;cheightmeter=194&amp;cneckmeter=37&amp;cwaistmeter=126&amp;chipmeter=113&amp;x=20&amp;y=11</text:a></text:p>
      <text:h text:style-name="Heading_20_2" text:outline-level="2"><text:bookmark text:name="public:nutrition:body_fat_calculator"/><text:bookmark-start text:name="__RefHeading___NoTitle_1"/><text:bookmark-start text:name="section"/>10/09/2019<text:bookmark-end text:name="__RefHeading___NoTitle_1"/><text:bookmark-end text:name="section"/></text:h>
      <text:p text:style-name="Text_20_body"><draw:frame draw:style-name="media" draw:name="body_fat_calculator_2019-09-10.jpg Legend" text:anchor-type="as-char" draw:z-index="0" svg:width="15.875cm"><draw:text-box><text:p text:style-name="legendcenter"><draw:frame draw:style-name="media" draw:name="body_fat_calculator_2019-09-10.jpg" text:anchor-type="as-char" draw:z-index="0" svg:width="15.875cm" svg:height="8.6894736842105cm"><draw:image xlink:href="Pictures/5999ea540acac7cb5123c6ed285a0e9f.jpg" xlink:type="simple" xlink:show="embed" xlink:actuate="onLoad"/></draw:frame>body_fat_calculator_2019-09-10.jpg</text:p></draw:text-box></draw:frame></text:p>
      <text:h text:style-name="Heading_20_2" text:outline-level="2"><text:bookmark-start text:name="__RefHeading___NoTitle_2"/><text:bookmark-start text:name="section1"/>10/10/2019<text:bookmark-end text:name="__RefHeading___NoTitle_2"/><text:bookmark-end text:name="section1"/></text:h>
      <text:p text:style-name="Text_20_body"><draw:frame draw:style-name="media" draw:name="body_fat_calculator_2019-10-10.jpg Legend" text:anchor-type="as-char" draw:z-index="0" svg:width="15.875cm"><draw:text-box><text:p text:style-name="legendcenter"><draw:frame draw:style-name="media" draw:name="body_fat_calculator_2019-10-10.jpg" text:anchor-type="as-char" draw:z-index="1" svg:width="15.875cm" svg:height="8.8756640106242cm"><draw:image xlink:href="Pictures/bf990bf193bc426138340bcd98bfa546.jpg" xlink:type="simple" xlink:show="embed" xlink:actuate="onLoad"/></draw:frame>body_fat_calculator_2019-10-10.jpg</text:p></draw:text-box></draw:frame></text:p>
      <text:h text:style-name="Heading_20_2" text:outline-level="2"><text:bookmark-start text:name="__RefHeading___NoTitle_3"/><text:bookmark-start text:name="section2"/>10/11/2019<text:bookmark-end text:name="__RefHeading___NoTitle_3"/><text:bookmark-end text:name="section2"/></text:h>
      <text:p text:style-name="Text_20_body"><draw:frame draw:style-name="media" draw:name="2" text:anchor-type="as-char" draw:z-index="2" svg:width="15.875cm" svg:height="9.168449197861cm"><draw:image xlink:href="Pictures/5d1dfb87a23111909997b31b66a0d2c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7:16</meta:creation-date>
    <dc:creator>Generated</dc:creator>
    <dc:date>2026-09-08T23::47:16</dc:date>
    <dc:language>en-US</dc:language>
    <meta:editing-cycles>1</meta:editing-cycles>
    <meta:editing-duration>PT0S</meta:editing-duration>
    <dc:title>public:nutrition:body_fat_calculator</dc:title>
  </office:meta>
</office:document-meta>
</file>