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5b0dce74d14bbe855bd1afdc42e26a0.jpg"/>
  <manifest:file-entry manifest:media-type="image/jpeg" manifest:full-path="Pictures/1f89f3995f9008e3bf6da5e114f92c32.jpg"/>
  <manifest:file-entry manifest:media-type="image/jpeg" manifest:full-path="Pictures/83c1344b3ff16e3847f924fa9c49e0d4.jpg"/>
  <manifest:file-entry manifest:media-type="image/jpeg" manifest:full-path="Pictures/dc3b3ea7192da80df66c248200035077.jpg"/>
  <manifest:file-entry manifest:media-type="image/jpeg" manifest:full-path="Pictures/0eec7d2ed00d46aa6260780f288420e9.jpg"/>
  <manifest:file-entry manifest:media-type="image/jpeg" manifest:full-path="Pictures/c27bdfb8550751a0527f1f184c66740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tdeecalculator.net/result.php?s=metric&amp;age=42&amp;g=male&amp;cm=194&amp;kg=120&amp;act=1.375&amp;bf=38.1&amp;f=1" text:style-name="Internet_20_link" text:visited-style-name="Visited_20_Internet_20_Link">{{:tdee_calculator_2019-09-10_2-2_.jpg?600}}https://tdeecalculator.net/result.php?s=metric&amp;age=42&amp;g=male&amp;cm=194&amp;kg=120&amp;act=1.375&amp;bf=38.1&amp;f=1</text:a></text:p>
      <text:h text:style-name="Heading_20_2" text:outline-level="2"><text:bookmark text:name="public:nutrition:tdee_calculator"/><text:bookmark-start text:name="__RefHeading___NoTitle_1"/><text:bookmark-start text:name="section"/>2019/09/10<text:bookmark-end text:name="__RefHeading___NoTitle_1"/><text:bookmark-end text:name="section"/></text:h>
      <text:p text:style-name="Text_20_body"><draw:frame draw:style-name="media" draw:name="tdee_calculator_2019-09-10_1-2_.jpg Legend" text:anchor-type="as-char" draw:z-index="0" svg:width="15.875cm"><draw:text-box><text:p text:style-name="legendcenter"><draw:frame draw:style-name="media" draw:name="tdee_calculator_2019-09-10_1-2_.jpg" text:anchor-type="as-char" draw:z-index="0" svg:width="15.875cm" svg:height="14.019728915663cm"><draw:image xlink:href="Pictures/a5b0dce74d14bbe855bd1afdc42e26a0.jpg" xlink:type="simple" xlink:show="embed" xlink:actuate="onLoad"/></draw:frame>tdee_calculator_2019-09-10_1-2_.jpg</text:p></draw:text-box></draw:frame></text:p>
      <text:p text:style-name="Text_20_body"><draw:frame draw:style-name="media" draw:name="tdee_calculator_2019-09-10_2-2_.jpg Legend" text:anchor-type="as-char" draw:z-index="0" svg:width="15.875cm"><draw:text-box><text:p text:style-name="legendcenter"><draw:frame draw:style-name="media" draw:name="tdee_calculator_2019-09-10_2-2_.jpg" text:anchor-type="as-char" draw:z-index="1" svg:width="15.875cm" svg:height="11.199228028504cm"><draw:image xlink:href="Pictures/1f89f3995f9008e3bf6da5e114f92c32.jpg" xlink:type="simple" xlink:show="embed" xlink:actuate="onLoad"/></draw:frame>tdee_calculator_2019-09-10_2-2_.jpg</text:p></draw:text-box></draw:frame></text:p>
      <text:h text:style-name="Heading_20_2" text:outline-level="2"><text:bookmark-start text:name="__RefHeading___NoTitle_2"/><text:bookmark-start text:name="section1"/>2019/10/10<text:bookmark-end text:name="__RefHeading___NoTitle_2"/><text:bookmark-end text:name="section1"/></text:h>
      <text:p text:style-name="Text_20_body"><draw:frame draw:style-name="media" draw:name="tdee_calculator_2019-10-10_1-2.jpg Legend" text:anchor-type="as-char" draw:z-index="0" svg:width="15.875cm"><draw:text-box><text:p text:style-name="legendcenter"><draw:frame draw:style-name="media" draw:name="tdee_calculator_2019-10-10_1-2.jpg" text:anchor-type="as-char" draw:z-index="2" svg:width="15.875cm" svg:height="14.050061804697cm"><draw:image xlink:href="Pictures/83c1344b3ff16e3847f924fa9c49e0d4.jpg" xlink:type="simple" xlink:show="embed" xlink:actuate="onLoad"/></draw:frame>tdee_calculator_2019-10-10_1-2.jpg</text:p></draw:text-box></draw:frame></text:p>
      <text:p text:style-name="Text_20_body"><draw:frame draw:style-name="media" draw:name="tdee_calculator_2019-10-10_2-2_.jpg Legend" text:anchor-type="as-char" draw:z-index="0" svg:width="15.875cm"><draw:text-box><text:p text:style-name="legendcenter"><draw:frame draw:style-name="media" draw:name="tdee_calculator_2019-10-10_2-2_.jpg" text:anchor-type="as-char" draw:z-index="3" svg:width="15.875cm" svg:height="12.185025542784cm"><draw:image xlink:href="Pictures/dc3b3ea7192da80df66c248200035077.jpg" xlink:type="simple" xlink:show="embed" xlink:actuate="onLoad"/></draw:frame>tdee_calculator_2019-10-10_2-2_.jpg</text:p></draw:text-box></draw:frame></text:p>
      <text:h text:style-name="Heading_20_2" text:outline-level="2"><text:bookmark-start text:name="__RefHeading___NoTitle_3"/><text:bookmark-start text:name="section2"/>2019/11/10<text:bookmark-end text:name="__RefHeading___NoTitle_3"/><text:bookmark-end text:name="section2"/></text:h>
      <text:p text:style-name="Text_20_body"><draw:frame draw:style-name="media" draw:name="tdee_calculator_2019-11-10_1-2_.jpg Legend" text:anchor-type="as-char" draw:z-index="0" svg:width="15.875cm"><draw:text-box><text:p text:style-name="legendcenter"><draw:frame draw:style-name="media" draw:name="tdee_calculator_2019-11-10_1-2_.jpg" text:anchor-type="as-char" draw:z-index="4" svg:width="15.875cm" svg:height="13.760850178359cm"><draw:image xlink:href="Pictures/0eec7d2ed00d46aa6260780f288420e9.jpg" xlink:type="simple" xlink:show="embed" xlink:actuate="onLoad"/></draw:frame>tdee_calculator_2019-11-10_1-2_.jpg</text:p></draw:text-box></draw:frame></text:p>
      <text:p text:style-name="Text_20_body"><draw:frame draw:style-name="media" draw:name="tdee_calculator_2019-11-10_2-2_.jpg Legend" text:anchor-type="as-char" draw:z-index="0" svg:width="15.875cm"><draw:text-box><text:p text:style-name="legendcenter"><draw:frame draw:style-name="media" draw:name="tdee_calculator_2019-11-10_2-2_.jpg" text:anchor-type="as-char" draw:z-index="5" svg:width="15.875cm" svg:height="11.366576413959cm"><draw:image xlink:href="Pictures/c27bdfb8550751a0527f1f184c667405.jpg" xlink:type="simple" xlink:show="embed" xlink:actuate="onLoad"/></draw:frame>tdee_calculator_2019-11-10_2-2_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23::49:19</meta:creation-date>
    <dc:creator>Generated</dc:creator>
    <dc:date>2026-09-08T23::49:19</dc:date>
    <dc:language>en-US</dc:language>
    <meta:editing-cycles>1</meta:editing-cycles>
    <meta:editing-duration>PT0S</meta:editing-duration>
    <dc:title>public:nutrition:tdee_calculator</dc:title>
  </office:meta>
</office:document-meta>
</file>