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cc30d85981d1a49ddf833992cf1229f.jpg"/>
  <manifest:file-entry manifest:media-type="image/jpeg" manifest:full-path="Pictures/25eb721b90c43c0038dbb3302ac3c8ba.jpg"/>
  <manifest:file-entry manifest:media-type="image/jpeg" manifest:full-path="Pictures/fa2ed66721045f96926f82b4495498fa.jpg"/>
  <manifest:file-entry manifest:media-type="image/jpeg" manifest:full-path="Pictures/ea042fd60b600c3bc1d7aff66b1dca64.jpg"/>
  <manifest:file-entry manifest:media-type="image/jpeg" manifest:full-path="Pictures/c9591df73da200ee65add8797e782a6d.jpg"/>
  <manifest:file-entry manifest:media-type="image/jpeg" manifest:full-path="Pictures/234b99247b1e7db9ec6129084079c9a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organisation:photo:materiel"/><text:bookmark-start text:name="__RefHeading___boitier_1"/><text:bookmark-start text:name="boitier"/>Boitier<text:bookmark-end text:name="__RefHeading___boitier_1"/><text:bookmark-end text:name="boitier"/></text:h>
      <text:p text:style-name="Text_20_body">Sony Alpha 58</text:p>
      <text:p text:style-name="Text_20_body"><draw:frame draw:style-name="media" draw:name="Sony Alpha 58 Legend" text:anchor-type="as-char" draw:z-index="0" svg:width="5.2916666666667cm" style:rel-width="100%"><draw:text-box><text:p text:style-name="legendcenter"><draw:frame draw:style-name="media" draw:name="Sony Alpha 58" text:anchor-type="as-char" draw:z-index="0" svg:width="5.2916666666667cm" style:rel-width="100%" svg:height="4.7095833333333cm" style:rel-height="scale"><draw:image xlink:href="https://dyw7ncnq1en5l.cloudfront.net/optim/produits/16/15629/sony-alpha-58_1361304836__450_400.jpg" xlink:type="simple" xlink:show="embed" xlink:actuate="onLoad"/></draw:frame>Sony Alpha 58</text:p></draw:text-box></draw:frame></text:p>
      <text:p text:style-name="Text_20_body"><text:a xlink:type="simple" xlink:href="https://www.sony.fr/electronics/support/a-mount-body-slt-a50-series/slt-a58/specifications" text:style-name="Internet_20_link" text:visited-style-name="Visited_20_Internet_20_Link">caracteristique sony slt-a58</text:a></text:p>
      <text:p text:style-name="Text_20_body"><text:a xlink:type="simple" xlink:href="https://www.lesnumeriques.com/appareil-photo-numerique/sony-alpha-58-p15629/test.html" text:style-name="Internet_20_link" text:visited-style-name="Visited_20_Internet_20_Link">test miss numerique slt-a58</text:a></text:p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h text:style-name="Heading_20_3" text:outline-level="3"><text:bookmark-start text:name="__RefHeading___sony_-_af_dt_18-55_f3.5-5.6_sam_ii_3"/><text:bookmark-start text:name="sony_-_af_dt_18-55_f3.5-5.6_sam_ii"/>Sony - AF DT 18-55 F3.5-5.6 SAM II<text:bookmark-end text:name="__RefHeading___sony_-_af_dt_18-55_f3.5-5.6_sam_ii_3"/><text:bookmark-end text:name="sony_-_af_dt_18-55_f3.5-5.6_sam_ii"/></text:h>
      <text:p text:style-name="Text_20_body"><draw:frame draw:style-name="media" draw:name="Sony-AF-DT-18-55mm-F3.5-5.6-SAM-II Legend" text:anchor-type="as-char" draw:z-index="0" svg:width="2.6458333333333cm" style:rel-width="100%"><draw:text-box><text:p text:style-name="legendcenter"><draw:frame draw:style-name="media" draw:name="Sony-AF-DT-18-55mm-F3.5-5.6-SAM-II" text:anchor-type="as-char" draw:z-index="1" svg:width="2.6458333333333cm" style:rel-width="100%" svg:height="2.6458333333333cm" style:rel-height="scale"><draw:image xlink:href="Pictures/bcc30d85981d1a49ddf833992cf1229f.jpg" xlink:type="simple" xlink:show="embed" xlink:actuate="onLoad"/></draw:frame>Sony-AF-DT-18-55mm-F3.5-5.6-SAM-II</text:p></draw:text-box></draw:frame></text:p>
      <text:p text:style-name="Text_20_body"><text:a xlink:type="simple" xlink:href="https://www.dyxum.com/lenses/detail.asp?IDLens=695&amp;title=Sony-AF-DT-18-55mm-F3.5-5.6-SAM-II" text:style-name="Internet_20_link" text:visited-style-name="Visited_20_Internet_20_Link">Sony - AF DT 18-55 F3.5-5.6 SAM II</text:a></text:p>
      <text:p text:style-name="Text_20_body">Product code: SAL1855-2<text:line-break/>
mount (format): A (APS-C)<text:line-break/>
status: Current<text:line-break/>
year: 2013</text:p>
      <text:h text:style-name="Heading_20_3" text:outline-level="3"><text:bookmark-start text:name="__RefHeading___minolta_-_af_35-70_f4_4"/><text:bookmark-start text:name="minolta_-_af_35-70_f4"/>Minolta - AF 35-70 F4<text:bookmark-end text:name="__RefHeading___minolta_-_af_35-70_f4_4"/><text:bookmark-end text:name="minolta_-_af_35-70_f4"/></text:h>
      <text:p text:style-name="Text_20_body"><draw:frame draw:style-name="media" draw:name="Minolta-AF-35-70mm-F4 Legend" text:anchor-type="as-char" draw:z-index="0" svg:width="2.6458333333333cm" style:rel-width="100%"><draw:text-box><text:p text:style-name="legendcenter"><draw:frame draw:style-name="media" draw:name="Minolta-AF-35-70mm-F4" text:anchor-type="as-char" draw:z-index="2" svg:width="2.6458333333333cm" style:rel-width="100%" svg:height="2.6458333333333cm" style:rel-height="scale"><draw:image xlink:href="Pictures/25eb721b90c43c0038dbb3302ac3c8ba.jpg" xlink:type="simple" xlink:show="embed" xlink:actuate="onLoad"/></draw:frame>Minolta-AF-35-70mm-F4</text:p></draw:text-box></draw:frame></text:p>
      <text:p text:style-name="Text_20_body"><text:a xlink:type="simple" xlink:href="https://www.dyxum.com/lenses/detail.asp?IDLens=39&amp;title=Minolta-AF-35-70mm-F4" text:style-name="Internet_20_link" text:visited-style-name="Visited_20_Internet_20_Link">Minolta - AF 35-70 F4</text:a></text:p>
      <text:p text:style-name="Text_20_body">Product code: 2551-100<text:line-break/>
mount (format): A (Full frame)<text:line-break/>
status: Discontinued<text:line-break/>
year: 1985</text:p>
      <text:h text:style-name="Heading_20_3" text:outline-level="3"><text:bookmark-start text:name="__RefHeading___sony_-_af_dt_50_f1.8_sam_5"/><text:bookmark-start text:name="sony_-_af_dt_50_f1.8_sam"/>Sony - AF DT 50 F1.8 SAM<text:bookmark-end text:name="__RefHeading___sony_-_af_dt_50_f1.8_sam_5"/><text:bookmark-end text:name="sony_-_af_dt_50_f1.8_sam"/></text:h>
      <text:p text:style-name="Text_20_body"><draw:frame draw:style-name="media" draw:name="Sony-AF-DT-50mm-F1.8-SAM Legend" text:anchor-type="as-char" draw:z-index="0" svg:width="2.6458333333333cm" style:rel-width="100%"><draw:text-box><text:p text:style-name="legendcenter"><draw:frame draw:style-name="media" draw:name="Sony-AF-DT-50mm-F1.8-SAM" text:anchor-type="as-char" draw:z-index="3" svg:width="2.6458333333333cm" style:rel-width="100%" svg:height="2.6458333333333cm" style:rel-height="scale"><draw:image xlink:href="Pictures/fa2ed66721045f96926f82b4495498fa.jpg" xlink:type="simple" xlink:show="embed" xlink:actuate="onLoad"/></draw:frame>Sony-AF-DT-50mm-F1.8-SAM</text:p></draw:text-box></draw:frame></text:p>
      <text:p text:style-name="Text_20_body"><text:a xlink:type="simple" xlink:href="https://www.dyxum.com/lenses/detail.asp?IDLens=523&amp;title=Sony-AF-DT-50mm-F1.8-SAM" text:style-name="Internet_20_link" text:visited-style-name="Visited_20_Internet_20_Link">Sony - AF DT 50 F1.8 SAM</text:a></text:p>
      <text:p text:style-name="Text_20_body">Product code: SAL50F18<text:line-break/>
mount (format): A (APS-C)<text:line-break/>
status: Current<text:line-break/>
year: 2009</text:p>
      <text:h text:style-name="Heading_20_3" text:outline-level="3"><text:bookmark-start text:name="__RefHeading___minolta_-_af_70-210_f4_beercan_6"/><text:bookmark-start text:name="minolta_-_af_70-210_f4_beercan"/>Minolta - AF 70-210 F4 (beercan)<text:bookmark-end text:name="__RefHeading___minolta_-_af_70-210_f4_beercan_6"/><text:bookmark-end text:name="minolta_-_af_70-210_f4_beercan"/></text:h>
      <text:p text:style-name="Text_20_body"><draw:frame draw:style-name="media" draw:name="Minolta-AF-70-210mm-F4-(beercan) Legend" text:anchor-type="as-char" draw:z-index="0" svg:width="2.6458333333333cm" style:rel-width="100%"><draw:text-box><text:p text:style-name="legendcenter"><draw:frame draw:style-name="media" draw:name="Minolta-AF-70-210mm-F4-(beercan)" text:anchor-type="as-char" draw:z-index="4" svg:width="2.6458333333333cm" style:rel-width="100%" svg:height="2.6458333333333cm" style:rel-height="scale"><draw:image xlink:href="Pictures/ea042fd60b600c3bc1d7aff66b1dca64.jpg" xlink:type="simple" xlink:show="embed" xlink:actuate="onLoad"/></draw:frame>Minolta-AF-70-210mm-F4-(beercan)</text:p></draw:text-box></draw:frame></text:p>
      <text:p text:style-name="Text_20_body"><text:a xlink:type="simple" xlink:href="https://www.dyxum.com/lenses/detail.asp?IDLens=48&amp;title=Minolta-AF-70-210mm-F4-(beercan)" text:style-name="Internet_20_link" text:visited-style-name="Visited_20_Internet_20_Link">Minolta - AF 70-210 F4 (beercan)</text:a></text:p>
      <text:p text:style-name="Text_20_body">Product code: 2555-110<text:line-break/>
mount (format): A (Full frame)<text:line-break/>
status: Discontinued<text:line-break/>
year: 1985</text:p>
      <text:h text:style-name="Heading_20_3" text:outline-level="3"><text:bookmark-start text:name="__RefHeading___minolta_-_af_75-300_f4.5-5.6_d_7"/><text:bookmark-start text:name="minolta_-_af_75-300_f4.5-5.6_d"/>Minolta - AF 75-300 F4.5-5.6 D<text:bookmark-end text:name="__RefHeading___minolta_-_af_75-300_f4.5-5.6_d_7"/><text:bookmark-end text:name="minolta_-_af_75-300_f4.5-5.6_d"/></text:h>
      <text:p text:style-name="Text_20_body"><draw:frame draw:style-name="media" draw:name="Minolta-AF-75-300mm-F4.5-5.6-D Legend" text:anchor-type="as-char" draw:z-index="0" svg:width="2.6458333333333cm" style:rel-width="100%"><draw:text-box><text:p text:style-name="legendcenter"><draw:frame draw:style-name="media" draw:name="Minolta-AF-75-300mm-F4.5-5.6-D" text:anchor-type="as-char" draw:z-index="5" svg:width="2.6458333333333cm" style:rel-width="100%" svg:height="2.6458333333333cm" style:rel-height="scale"><draw:image xlink:href="Pictures/c9591df73da200ee65add8797e782a6d.jpg" xlink:type="simple" xlink:show="embed" xlink:actuate="onLoad"/></draw:frame>Minolta-AF-75-300mm-F4.5-5.6-D</text:p></draw:text-box></draw:frame></text:p>
      <text:p text:style-name="Text_20_body"><text:a xlink:type="simple" xlink:href="https://www.dyxum.com/lenses/detail.asp?IDLens=55&amp;title=Minolta-AF-75-300mm-F4.5-5.6-D" text:style-name="Internet_20_link" text:visited-style-name="Visited_20_Internet_20_Link">Minolta - AF 75-300 F4.5-5.6 D</text:a></text:p>
      <text:p text:style-name="Text_20_body">Product code: 2684-910, 2684-960<text:line-break/>
mount (format): A (Full frame)<text:line-break/>
status: Discontinued<text:line-break/>
year: 2001</text:p>
      <text:p text:style-name="Text_20_body">fov=</text:p>
      <text:h text:style-name="Heading_20_3" text:outline-level="3"><text:bookmark-start text:name="__RefHeading___NoTitle_8"/><text:bookmark-start text:name="section"/><text:bookmark-end text:name="__RefHeading___NoTitle_8"/><text:bookmark-end text:name="section"/></text:h>
      <text:h text:style-name="Heading_20_2" text:outline-level="2"><text:bookmark-start text:name="__RefHeading___field_of_view_9"/><text:bookmark-start text:name="field_of_view"/>Field of view<text:bookmark-end text:name="__RefHeading___field_of_view_9"/><text:bookmark-end text:name="field_of_view"/></text:h>
      <text:p text:style-name="Text_20_body">FOV = 2 * Atan( Diag / (2 * focale) )</text:p>
      <text:p text:style-name="Text_20_body">Pour le alpha 58 , le capteur fait 23,2 x 15,4 mm (format APS-C)</text:p>
      <text:p text:style-name="Text_20_body">soit une Diag de 27,85 (crop: <text:span text:style-name="Emphasis">1.55x)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Focal (mm)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35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55</text:p>
          </table:table-cell>
          <table:table-cell office:value-type="string" table:style-name="tablecell">
            <text:p text:style-name="tablealignleft">70</text:p>
          </table:table-cell>
          <table:table-cell office:value-type="string" table:style-name="tablecell">
            <text:p text:style-name="tablealignleft">75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300</text:p>
          </table:table-cell>
        </table:table-row>
        <table:table-row>
          <table:table-cell office:value-type="string" table:style-name="tablecell">
            <text:p text:style-name="tablealignleft">Diag FOV (°) 1.55x</text:p>
          </table:table-cell>
          <table:table-cell office:value-type="string" table:style-name="tablecell">
            <text:p text:style-name="tablealignleft">108.62</text:p>
          </table:table-cell>
          <table:table-cell office:value-type="string" table:style-name="tablecell">
            <text:p text:style-name="tablealignleft">75.42</text:p>
          </table:table-cell>
          <table:table-cell office:value-type="string" table:style-name="tablecell">
            <text:p text:style-name="tablealignleft">43.38</text:p>
          </table:table-cell>
          <table:table-cell office:value-type="string" table:style-name="tablecell">
            <text:p text:style-name="tablealignleft">38.38</text:p>
          </table:table-cell>
          <table:table-cell office:value-type="string" table:style-name="tablecell">
            <text:p text:style-name="tablealignleft">31.12</text:p>
          </table:table-cell>
          <table:table-cell office:value-type="string" table:style-name="tablecell">
            <text:p text:style-name="tablealignleft">28.40</text:p>
          </table:table-cell>
          <table:table-cell office:value-type="string" table:style-name="tablecell">
            <text:p text:style-name="tablealignleft">22.48</text:p>
          </table:table-cell>
          <table:table-cell office:value-type="string" table:style-name="tablecell">
            <text:p text:style-name="tablealignleft">21.02</text:p>
          </table:table-cell>
          <table:table-cell office:value-type="string" table:style-name="tablecell">
            <text:p text:style-name="tablealignleft">7.58</text:p>
          </table:table-cell>
          <table:table-cell office:value-type="string" table:style-name="tablecell">
            <text:p text:style-name="tablealignleft">5.3</text:p>
          </table:table-cell>
        </table:table-row>
        <table:table-row>
          <table:table-cell office:value-type="string" table:style-name="tablecell">
            <text:p text:style-name="tablealignleft">Diag FOV (°) 1x</text:p>
          </table:table-cell>
          <table:table-cell office:value-type="string" table:style-name="tablecell">
            <text:p text:style-name="tablealignleft">130.4</text:p>
          </table:table-cell>
          <table:table-cell office:value-type="string" table:style-name="tablecell">
            <text:p text:style-name="tablealignleft">100.5</text:p>
          </table:table-cell>
          <table:table-cell office:value-type="string" table:style-name="tablecell">
            <text:p text:style-name="tablealignleft">63.4</text:p>
          </table:table-cell>
          <table:table-cell office:value-type="string" table:style-name="tablecell">
            <text:p text:style-name="tablealignleft">56.63</text:p>
          </table:table-cell>
          <table:table-cell office:value-type="string" table:style-name="tablecell">
            <text:p text:style-name="tablealignleft">46.8</text:p>
          </table:table-cell>
          <table:table-cell office:value-type="string" table:style-name="tablecell">
            <text:p text:style-name="tablealignleft">42.9</text:p>
          </table:table-cell>
          <table:table-cell office:value-type="string" table:style-name="tablecell">
            <text:p text:style-name="tablealignleft">34.3</text:p>
          </table:table-cell>
          <table:table-cell office:value-type="string" table:style-name="tablecell">
            <text:p text:style-name="tablealignleft">32.2</text:p>
          </table:table-cell>
          <table:table-cell office:value-type="string" table:style-name="tablecell">
            <text:p text:style-name="tablealignleft">11.8</text:p>
          </table:table-cell>
          <table:table-cell office:value-type="string" table:style-name="tablecell">
            <text:p text:style-name="tablealignleft">8.2</text:p>
          </table:table-cell>
        </table:table-row>
      </table:table>
      <text:p text:style-name="Text_20_body"><draw:frame draw:style-name="media" draw:name="www.pentaxforums.com_forums_members_77-ole_albums_596-illustrations_picture99095.jpg Legend" text:anchor-type="as-char" draw:z-index="0" svg:width="6.2177083333333cm" style:rel-width="100%"><draw:text-box><text:p text:style-name="legendcenter"><draw:frame draw:style-name="media" draw:name="www.pentaxforums.com_forums_members_77-ole_albums_596-illustrations_picture99095.jpg" text:anchor-type="as-char" draw:z-index="6" svg:width="6.2177083333333cm" style:rel-width="100%" svg:height="21.060833333333cm" style:rel-height="scale"><draw:image xlink:href="Pictures/234b99247b1e7db9ec6129084079c9aa.jpg" xlink:type="simple" xlink:show="embed" xlink:actuate="onLoad"/></draw:frame>www.pentaxforums.com_forums_members_77-ole_albums_596-illustrations_picture99095.jpg</text:p></draw:text-box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57:58</meta:creation-date>
    <dc:creator>Generated</dc:creator>
    <dc:date>2026-09-08T23::57:58</dc:date>
    <dc:language>en-US</dc:language>
    <meta:editing-cycles>1</meta:editing-cycles>
    <meta:editing-duration>PT0S</meta:editing-duration>
    <dc:title>public:organisation:photo:materiel</dc:title>
  </office:meta>
</office:document-meta>
</file>