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7e3426f549b146666b1256c5034274.jpg"/>
  <manifest:file-entry manifest:media-type="image/jpeg" manifest:full-path="Pictures/3067fb1cf758ec984f201573e4932bd7.jpg"/>
  <manifest:file-entry manifest:media-type="image/jpeg" manifest:full-path="Pictures/4401b608c21799a38c4283cb0c0131b9.jpg"/>
  <manifest:file-entry manifest:media-type="image/jpeg" manifest:full-path="Pictures/f793fa8d3b1abeb4eef467252f94a9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scrum_master"/><text:bookmark-start text:name="__RefHeading___scrum_master_1"/><text:bookmark-start text:name="scrum_master"/>Scrum Master<text:bookmark-end text:name="__RefHeading___scrum_master_1"/><text:bookmark-end text:name="scrum_master"/></text:h>
      <text:p text:style-name="Text_20_body"><text:a xlink:type="simple" xlink:href="https://daisy-street.fr/dokuwiki/lib/exe/fetch.php?media=work:introductionscrum.pptx" text:style-name="Internet_20_link" text:visited-style-name="Visited_20_Internet_20_Link">:public:informatique:work:introductionscrum.pptx</text:a></text:p>
      <text:p text:style-name="Text_20_body"><text:a xlink:type="simple" xlink:href="https://daisy-street.fr/dokuwiki/lib/exe/fetch.php?media=work:2020-scrum-guide-us.pdf" text:style-name="Internet_20_link" text:visited-style-name="Visited_20_Internet_20_Link">:public:informatique:work:2020-scrum-guide-us.pdf</text:a>  <text:a xlink:type="simple" xlink:href="https://daisy-street.fr/dokuwiki/lib/exe/fetch.php?media=work:2020-scrum-guide-french.pdf" text:style-name="Internet_20_link" text:visited-style-name="Visited_20_Internet_20_Link">:public:informatique:work:2020-scrum-guide-french.pdf</text:a></text:p>
      <text:h text:style-name="Heading_20_2" text:outline-level="2"><text:bookmark-start text:name="__RefHeading___jour_1_2"/><text:bookmark-start text:name="jour_1"/>Jour 1<text:bookmark-end text:name="__RefHeading___jour_1_2"/><text:bookmark-end text:name="jour_1"/></text:h>
      <text:p text:style-name="Text_20_body">En recul , observation</text:p>
      <text:p text:style-name="Text_20_body">Start with the Why (quels sont les problematique a resoudre)</text:p>
      <text:p text:style-name="Text_20_body">Un monde VUCA : Volatility Uncertainty Complexity Ambiguity</text:p>
      <text:p text:style-name="Text_20_body">Complicated complex Complicated (un gros morceau)</text:p>
      <text:p text:style-name="Text_20_body">Complex (multitude de petit morceau)</text:p>
      <text:p text:style-name="Text_20_body">Envie pour passé a l'agile : Time to Market ⇒ Accelerate time to delivery</text:p>
      <text:p text:style-name="Text_20_body">Resultat du passage a l'agile : Ability to manage chnaging prorities</text:p>
      <text:p text:style-name="Text_20_body">plus de management mais 3.0</text:p>
      <text:p text:style-name="Text_20_body">un chef de projet (globaliste)</text:p>
      <text:p text:style-name="Text_20_body">MVP (Minimum Viable Product)</text:p>
      <text:p text:style-name="Text_20_body"><draw:frame draw:style-name="mediacenter" draw:name="mvpcapture.jpg Legend" text:anchor-type="paragraph" draw:z-index="0" svg:width="13.229166666667cm"><draw:text-box><text:p text:style-name="legendcenter"><draw:frame draw:style-name="mediacenter" draw:name="mvpcapture.jpg" text:anchor-type="paragraph" draw:z-index="0" svg:width="13.229166666667cm" svg:height="6.6410416666667cm"><draw:image xlink:href="Pictures/fe7e3426f549b146666b1256c5034274.jpg" xlink:type="simple" xlink:show="embed" xlink:actuate="onLoad"/></draw:frame>mvpcapture.jpg</text:p></draw:text-box></draw:frame></text:p>
      <text:p text:style-name="Text_20_body">Morniing Routines :</text:p>
      <text:list text:style-name="List_20_1" text:continue-numbering="false">
        <text:list-item>
          <text:p text:style-name="List_20_1_Content_First"> (*) Lever</text:p>
        </text:list-item>
        <text:list-item>
          <text:p text:style-name="List_20_1_Content"> Douche</text:p>
        </text:list-item>
        <text:list-item>
          <text:p text:style-name="List_20_1_Content"> Dents</text:p>
        </text:list-item>
        <text:list-item>
          <text:p text:style-name="List_20_1_Content"> (*)Habillage</text:p>
        </text:list-item>
        <text:list-item>
          <text:p text:style-name="List_20_1_Content"> (*)Reveiller enfants</text:p>
        </text:list-item>
        <text:list-item>
          <text:p text:style-name="List_20_1_Content"> (*)Habillage enfants</text:p>
        </text:list-item>
        <text:list-item>
          <text:p text:style-name="List_20_1_Content"> Petit dejeuner</text:p>
        </text:list-item>
        <text:list-item>
          <text:p text:style-name="List_20_1_Content"> (*)Sac ecole</text:p>
        </text:list-item>
        <text:list-item>
          <text:p text:style-name="List_20_1_Content"> (*)Enfants ecoles</text:p>
        </text:list-item>
        <text:list-item>
          <text:p text:style-name="List_20_1_Content_Last"> (*)Metro</text:p>
        </text:list-item>
      </text:list>
      <text:p text:style-name="Text_20_body">Combat constant du Scrum Master pour fractionner les demandes clients en briques minimal</text:p>
      <text:h text:style-name="Heading_20_2" text:outline-level="2"><text:bookmark-start text:name="__RefHeading___jour_2_3"/><text:bookmark-start text:name="jour_2"/>Jour 2<text:bookmark-end text:name="__RefHeading___jour_2_3"/><text:bookmark-end text:name="jour_2"/></text:h>
      <text:p text:style-name="Text_20_body">Le role du Scrum</text:p>
      <text:p text:style-name="Text_20_body"><draw:frame draw:style-name="mediacenter" draw:name="scrum1slidecapture.jpg Legend" text:anchor-type="paragraph" draw:z-index="0" svg:width="13.229166666667cm"><draw:text-box><text:p text:style-name="legendcenter"><draw:frame draw:style-name="mediacenter" draw:name="scrum1slidecapture.jpg" text:anchor-type="paragraph" draw:z-index="1" svg:width="13.229166666667cm" svg:height="7.3554166666667cm"><draw:image xlink:href="Pictures/3067fb1cf758ec984f201573e4932bd7.jpg" xlink:type="simple" xlink:show="embed" xlink:actuate="onLoad"/></draw:frame>scrum1slidecapture.jpg</text:p></draw:text-box></draw:frame></text:p>
      <text:h text:style-name="Heading_20_2" text:outline-level="2"><text:bookmark-start text:name="__RefHeading___jour_3_4"/><text:bookmark-start text:name="jour_3"/>Jour 3<text:bookmark-end text:name="__RefHeading___jour_3_4"/><text:bookmark-end text:name="jour_3"/></text:h>
      <text:p text:style-name="Text_20_body">User Story</text:p>
      <text:p text:style-name="Text_20_body">En tant que , je voudrais , afin de.</text:p>
      <text:p text:style-name="Text_20_body">elle doit etre I.N.V.E.S.T</text:p>
      <text:p text:style-name="Text_20_body"><draw:frame draw:style-name="mediacenter" draw:name="uscapture.jpg Legend" text:anchor-type="paragraph" draw:z-index="0" svg:width="15.980833333333cm"><draw:text-box><text:p text:style-name="legendcenter"><draw:frame draw:style-name="mediacenter" draw:name="uscapture.jpg" text:anchor-type="paragraph" draw:z-index="2" svg:width="15.980833333333cm" svg:height="11.509375cm"><draw:image xlink:href="Pictures/4401b608c21799a38c4283cb0c0131b9.jpg" xlink:type="simple" xlink:show="embed" xlink:actuate="onLoad"/></draw:frame>uscapture.jpg</text:p></draw:text-box></draw:frame></text:p>
      <text:p text:style-name="Text_20_body">Definir le DOR et DOD en debut de Projet Agile</text:p>
      <text:p text:style-name="Text_20_body"><draw:frame draw:style-name="mediacenter" draw:name="defimirdoretdodcapture.jpg Legend" text:anchor-type="paragraph" draw:z-index="0" svg:width="20.293541666667cm" style:rel-width="100%"><draw:text-box><text:p text:style-name="legendcenter"><draw:frame draw:style-name="mediacenter" draw:name="defimirdoretdodcapture.jpg" text:anchor-type="paragraph" draw:z-index="3" svg:width="20.293541666667cm" style:rel-width="100%" svg:height="5.6620833333333cm" style:rel-height="scale"><draw:image xlink:href="Pictures/f793fa8d3b1abeb4eef467252f94a9c0.jpg" xlink:type="simple" xlink:show="embed" xlink:actuate="onLoad"/></draw:frame>defimirdoretdodcapture.jpg</text:p></draw:text-box></draw:frame></text:p>
      <text:h text:style-name="Heading_20_2" text:outline-level="2"><text:bookmark-start text:name="__RefHeading___jour_4_5"/><text:bookmark-start text:name="jour_4"/>Jour 4<text:bookmark-end text:name="__RefHeading___jour_4_5"/><text:bookmark-end text:name="jour_4"/></text:h>
      <text:p text:style-name="Text_20_body">Retrospecti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2::10:37</meta:creation-date>
    <dc:creator>Generated</dc:creator>
    <dc:date>2026-09-08T22::10:37</dc:date>
    <dc:language>en-US</dc:language>
    <meta:editing-cycles>1</meta:editing-cycles>
    <meta:editing-duration>PT0S</meta:editing-duration>
    <dc:title>work:scrum_master</dc:title>
  </office:meta>
</office:document-meta>
</file>